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января-2014-года-в-филиале-покровское-стрешнево-гбу-тцсо-тушино-состоялась-встреча-подопечных-филиала-организованная-отделением-социальной-помощи-семье-и-детям-с-отцом-михаилом---настоятелем-церкви-покрова-святой-богородицы-в-покровское-стрешнево"/>14 января 2014 года в филиале "Покровское-Стрешнево" ГБУ ТЦСО "Тушино" состоялась встреча подопечных филиала, организованная отделением социальной помощи семье и детям, с отцом Михаилом - настоятелем церкви Покрова Святой Богородицы в Покровское-Стрешнево<text:bookmark-end text:name="января-2014-года-в-филиале-покровское-стрешнево-гбу-тцсо-тушино-состоялась-встреча-подопечных-филиала-организованная-отделением-социальной-помощи-семье-и-детям-с-отцом-михаилом---настоятелем-церкви-покрова-святой-богородицы-в-покровское-стрешнево"/></text:h>
      <text:p text:style-name="First_20_paragraph">16.01.2014</text:p>
      <text:p text:style-name="Text_20_body">Батюшка поздравил всех присутствующих в Рождеством и продолжающимися Святками - святыми днями. Рассказал об истории праздника, о церкви и традициях православного народа в эти дни. Затем клирик ответил на многочисленные вопросы гостей и пожелал всего самого наилучшего присутствующим в новом 2014 году. В конце мероприятия отец Михаил и участники встречи, дети, взрослые и старики сфотографировались на память.</text:p>
      <text:p text:style-name="Text_20_body"> </text:p>
      <text:p text:style-name="Text_20_body"><text:line-break/></text:p>
      <text:p text:style-name="Text_20_body">Адрес страницы: <text:a xlink:type="simple" xlink:href="http://pokrov-streshnevo.mos.ru/presscenter/news/detail/986389.html" office:name=""><text:span text:style-name="Definition">http://pokrov-streshnevo.mos.ru/presscenter/news/detail/986389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4:11:16Z</meta:creation-date>
    <dc:date>2023-05-12T14:11:16Z</dc:date>
  </office:meta>
</office:document-meta>
</file>