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покровского-стрешнева-посетят-выставку-художника-из-эстонии-станислава-антипова"/>Жители Покровского-Стрешнева посетят выставку художника из Эстонии Станислава Антипова<text:bookmark-end text:name="жители-покровского-стрешнева-посетят-выставку-художника-из-эстонии-станислава-антипова"/></text:h>
      <text:p text:style-name="First_20_paragraph">18.06.2018</text:p>
      <text:p text:style-name="Text_20_body"><text:span text:style-name="T1">Жители Покровского-Стрешнева могут посетить выставку живописи «Финно-угорский музыкальный мир», которая проходит в выставочном зале «Тушино». В экспозиции представлены работы удмуртского художника, проживающего в Таллине, члена союза живописцев Эстонии Станислава Антипова.</text:span></text:p>
      <text:p text:style-name="Text_20_body">— В серии своих картин автор изобразил представителей финно-угорских народов (эстонка, финка, венгр, коми, эрзя, марийцы, сету, ханты-манси и др.), которые предстают перед зрителем в полном объеме — в колоритных национальных костюмах со своими музыкальными инструментами. Выставка состоит из 10 работ размером 150 на 50 см (холст, масло) и сопровождается записями музыкальных инструментов, представленных на полотнах. Таким образом, выставка как бы «оживает», а зритель получает умиротворение от увиденного и услышанного музыкального мира финно-угорских народов, — рассказали в администрации зала.</text:p>
      <text:p text:style-name="Text_20_body">Экспозиция будет доступна для осмотра до 26 июня включительно.</text:p>
      <text:p text:style-name="Text_20_body">Напомним, выставочный зал «Тушино» расположен по адресу бульвар Яна Райниса, д. 19, корп. 1. Время работы: ежедневно с 11.00 до 21.00. Выходной — понедельник. Дополнительную информацию можно получить по телефону: 8 (499) 493-14-67. (ср)</text:p>
      <text:p text:style-name="Text_20_body"><text:line-break/></text:p>
      <text:p text:style-name="Text_20_body">Адрес страницы: <text:a xlink:type="simple" xlink:href="http://pokrov-streshnevo.mos.ru/presscenter/news/detail/7397917.html" office:name=""><text:span text:style-name="Definition">http://pokrov-streshnevo.mos.ru/presscenter/news/detail/7397917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1:19:15Z</meta:creation-date>
    <dc:date>2023-06-28T01:19:15Z</dc:date>
  </office:meta>
</office:document-meta>
</file>