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отрудники-гибдд-по-сзао-будут-выявлять-нетрезвых-водителей-10-ноября"/>Сотрудники ГИБДД по СЗАО будут выявлять нетрезвых водителей 10 ноября<text:bookmark-end text:name="сотрудники-гибдд-по-сзао-будут-выявлять-нетрезвых-водителей-10-ноября"/></text:h>
      <text:p text:style-name="First_20_paragraph">10.11.2017</text:p>
      <text:p text:style-name="Text_20_body"><text:span text:style-name="T1">ОБ ДПС ГИБДД УВД предупреждают, что вождение в нетрезвом виде не только карается большими штрафами и лишениями водительских прав, но и создает большую опасность для участников дорожного движения и здоровья окружающих.</text:span></text:p>
      <text:p text:style-name="Text_20_body">Рейд будет проходить в ночное время суток, когда водители в нетрезвом виде наиболее опасны.</text:p>
      <text:p text:style-name="Text_20_body">Сотрудники ГИБДД будут выявлять повторные нарушения, связанные с вождением в нетрезвом виде, а также передачу управления ТС лицам, находящимся в состоянии алкогольного или наркотического опьянения.</text:p>
      <text:p text:style-name="Text_20_body">Профилактическое мероприятие «Нетрезвый водитель» пройдет в СЗАО в ночь с 10 на 11 ноября. В ГИБДД округа призывают жителей, знающих о подобных нарушениях, сообщать по номеру 8 (495) 942-84-65 или 112.</text:p>
      <text:p text:style-name="Text_20_body"><text:line-break/></text:p>
      <text:p text:style-name="Text_20_body">Адрес страницы: <text:a xlink:type="simple" xlink:href="http://pokrov-streshnevo.mos.ru/presscenter/news/detail/6969364.html" office:name=""><text:span text:style-name="Definition">http://pokrov-streshnevo.mos.ru/presscenter/news/detail/6969364.html</text:span></text:a></text:p>
      <text:p text:style-name="Text_20_body"><text:a xlink:type="simple" xlink:href="http://pokrov-streshnevo.mos.ru" office:name=""><text:span text:style-name="Definition">Управа района Покровское-Стрешн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8T00:51:39Z</meta:creation-date>
    <dc:date>2023-06-28T00:51:39Z</dc:date>
  </office:meta>
</office:document-meta>
</file>