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стрече-с-населением-в-покровском-стрешневе-обсудят-вопросы-спорта-и-досуга"/>На встрече с населением в Покровском-Стрешневе обсудят вопросы спорта и досуга<text:bookmark-end text:name="на-встрече-с-населением-в-покровском-стрешневе-обсудят-вопросы-спорта-и-досуга"/></text:h>
      <text:p text:style-name="First_20_paragraph">08.11.2017</text:p>
      <text:p text:style-name="Text_20_body"><text:span text:style-name="T1">На улице Большая Набережная района Покровское-Стрешнево 15 ноября состоится очередная встреча представителей управы района с жителями, посвященная спортивно-досуговой работе по месту жительства.</text:span></text:p>
      <text:p text:style-name="Text_20_body">— Тема встречи — «Об организации спортивно-досуговой работы по месту жительства с различными категориями населения в зимний период», — отметили в организационном отделе управы района.</text:p>
      <text:p text:style-name="Text_20_body">После выступления докладчиков по заявленной теме у жителей будет возможность задать интересующие их вопросы.<text:line-break/>Встреча начнется в 19.00 по адресу улица Большая Набережная, дом 23. Вход свободный без предварительной регистрации. (ск)</text:p>
      <text:p text:style-name="Text_20_body"><text:line-break/></text:p>
      <text:p text:style-name="Text_20_body">Адрес страницы: <text:a xlink:type="simple" xlink:href="http://pokrov-streshnevo.mos.ru/presscenter/news/detail/6964386.html" office:name=""><text:span text:style-name="Definition">http://pokrov-streshnevo.mos.ru/presscenter/news/detail/6964386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00Z</meta:creation-date>
    <dc:date>2023-06-28T00:51:00Z</dc:date>
  </office:meta>
</office:document-meta>
</file>