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ш-новый-фотоконкурс---пейзажи-родного-района"/>Наш новый фотоконкурс - "Пейзажи родного района"<text:bookmark-end text:name="наш-новый-фотоконкурс---пейзажи-родного-района"/></text:h>
      <text:p text:style-name="First_20_paragraph">03.07.2015</text:p>
      <text:p text:style-name="Text_20_body"><text:line-break/></text:p>
      <text:p text:style-name="Text_20_body">Адрес страницы: <text:a xlink:type="simple" xlink:href="http://pokrov-streshnevo.mos.ru/presscenter/news/detail/1982813.html" office:name=""><text:span text:style-name="Definition">http://pokrov-streshnevo.mos.ru/presscenter/news/detail/1982813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15Z</meta:creation-date>
    <dc:date>2023-06-28T00:52:15Z</dc:date>
  </office:meta>
</office:document-meta>
</file>