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юбовью-дорожить-умейте"/>Любовью дорожить умейте!<text:bookmark-end text:name="любовью-дорожить-умейте"/></text:h>
      <text:p text:style-name="First_20_paragraph">29.06.2015</text:p>
      <text:p text:style-name="Text_20_body">Вечер отдыха под названием «Любовью дорожить умейте!», посвященный Всероссийскому дню семьи, любви и верности, состоится 8 июля в библиотеке семейного чтения № 234.</text:p>
      <text:p text:style-name="Text_20_body">По традиции, библиотекари «габричевки» представят вниманию посетителей широкую культурную программу, в которой найдется место как выступлениям профессиональных артистов, так и занятиям для каждого участника. Концертную программу праздника представят артисты Дома романса. Кроме того, в программе — Литературно-музыкальная композиция " Главное на свете — мир, любовь, семья и дети!«, презентация авторского электронного ресурса «Любовь и верность правят миром», книжно-иллюстративная выставка «Все начинается с любви» (история Петра и Февронии, покровителей семьи и брака), а также благотворительная акция «Книга в добрые руки».</text:p>
      <text:p text:style-name="Text_20_body">Начало в 15-00. Адрес - ул. Габричевского, д.8, стр.1.</text:p>
      <text:p text:style-name="Text_20_body"><text:line-break/></text:p>
      <text:p text:style-name="Text_20_body">Адрес страницы: <text:a xlink:type="simple" xlink:href="http://pokrov-streshnevo.mos.ru/presscenter/news/detail/1966631.html" office:name=""><text:span text:style-name="Definition">http://pokrov-streshnevo.mos.ru/presscenter/news/detail/1966631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1:19:25Z</meta:creation-date>
    <dc:date>2023-06-28T01:19:25Z</dc:date>
  </office:meta>
</office:document-meta>
</file>