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о-результатах-публичных-слушаний-5414пс"/>Заключение о результатах публичных слушаний №54/14ПС<text:bookmark-end text:name="заключение-о-результатах-публичных-слушаний-5414пс"/></text:h>
      <text:p text:style-name="First_20_paragraph">19.01.2015</text:p>
      <text:p text:style-name="Text_20_body">Заключение о результатах публичных слушаний №54/14ПС по "Проекту межевания территории квартала района Покровское-Стрешнево, ограниченного Волоколамским шоссе, Проездом Стратонавтов, Волоколамским проездом и границей территории ПК №64 "Плодовый сад вдоль реки Сходни (часть мкр.16)".</text:p>
      <text:p text:style-name="Text_20_body"><text:line-break/></text:p>
      <text:p text:style-name="Text_20_body">Адрес страницы: <text:a xlink:type="simple" xlink:href="http://pokrov-streshnevo.mos.ru/presscenter/news/detail/1523116.html" office:name=""><text:span text:style-name="Definition">http://pokrov-streshnevo.mos.ru/presscenter/news/detail/1523116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1:58Z</meta:creation-date>
    <dc:date>2023-06-28T00:51:58Z</dc:date>
  </office:meta>
</office:document-meta>
</file>