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представляет-собой-тоннель-на-пересечении-улиц-берзарина-и-народного-ополчения"/>Что представляет собой тоннель на пересечении улиц Берзарина и Народного ополчения<text:bookmark-end text:name="что-представляет-собой-тоннель-на-пересечении-улиц-берзарина-и-народного-ополчения"/></text:h>
      <text:p text:style-name="First_20_paragraph">16.01.2015</text:p>
      <text:p text:style-name="Text_20_body">В тоннеле винчестерного типа, который построят на пересечении улиц Берзарина и Народного Ополчения транспортные потоки проходят один над другим. На сегодняшний день данный тоннель не имеет аналогов в России.</text:p>
      <text:p text:style-name="Text_20_body"><text:a xlink:type="simple" xlink:href="http://www.moskvaznaet.ru/" office:name=""><text:span text:style-name="Definition">Оригинал статьи на новостном портале</text:span></text:a></text:p>
      <text:p text:style-name="Text_20_body"><text:line-break/></text:p>
      <text:p text:style-name="Text_20_body">Адрес страницы: <text:a xlink:type="simple" xlink:href="http://pokrov-streshnevo.mos.ru/presscenter/news/detail/1505353.html" office:name=""><text:span text:style-name="Definition">http://pokrov-streshnevo.mos.ru/presscenter/news/detail/1505353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49Z</meta:creation-date>
    <dc:date>2023-06-28T00:51:49Z</dc:date>
  </office:meta>
</office:document-meta>
</file>