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лан-основных-мероприятий-в-районе-покровское-стрешнево-северо-западного-административного-округа-города-москвы-на-период-с-29-декабря-2014-г.-по-18-января-2015-г"/>План основных мероприятий в районе Покровское-Стрешнево Северо-Западного административного округа города Москвы на период с 29 декабря 2014 г. по 18 января 2015 г<text:bookmark-end text:name="план-основных-мероприятий-в-районе-покровское-стрешнево-северо-западного-административного-округа-города-москвы-на-период-с-29-декабря-2014-г.-по-18-января-2015-г"/></text:h>
      <text:p text:style-name="First_20_paragraph">23.12.2014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Время, место</text:span></text:p>
            <text:p text:style-name="Table_20_Contents"><text:bookmark text:name="id__GoBack"/></text:p>
          </table:table-cell>
          <table:table-cell table:style-name="TableRowCell" office:value-type="string">
            <text:p text:style-name="Table_20_Contents"><text:span text:style-name="T1">Мероприятие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Районные мероприятия</text:span></text:p>
          </table:table-cell>
        </table:table-row>
        <table:table-row>
          <table:table-cell table:style-name="TableRowCell" office:value-type="string">
            <text:p text:style-name="Table_20_Contents">29 декабря, 11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Премьера кукольного театра «Петрушка»</text:p>
          </table:table-cell>
        </table:table-row>
        <table:table-row>
          <table:table-cell table:style-name="TableRowCell" office:value-type="string">
            <text:p text:style-name="Table_20_Contents">30 декабря, По назначению</text:p>
            <text:p text:style-name="Table_20_Contents">Волоколамское шоссе, 56</text:p>
            <text:p text:style-name="Table_20_Contents">(Бабаев С.А.)</text:p>
          </table:table-cell>
          <table:table-cell table:style-name="TableRowCell" office:value-type="string">
            <text:p text:style-name="Table_20_Contents">Рождественский спектакль «Сказочное Рождество»</text:p>
          </table:table-cell>
        </table:table-row>
        <table:table-row>
          <table:table-cell table:style-name="TableRowCell" office:value-type="string">
            <text:p text:style-name="Table_20_Contents">1 января, 15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Литературно-музыкальный концерт «И будет добрым мир!», посвященный Международному дню инвалидов</text:p>
          </table:table-cell>
        </table:table-row>
        <table:table-row>
          <table:table-cell table:style-name="TableRowCell" office:value-type="string">
            <text:p text:style-name="Table_20_Contents">3 января, по назначению</text:p>
            <text:p text:style-name="Table_20_Contents">Волоколамский проезд, 5, корп.1</text:p>
            <text:p text:style-name="Table_20_Contents">(Денисова Л.К.)</text:p>
          </table:table-cell>
          <table:table-cell table:style-name="TableRowCell" office:value-type="string">
            <text:p text:style-name="Table_20_Contents">I тур – Районных соревнований спортивных семей «Зимние забавы» на катке «Новогодние встречи»</text:p>
          </table:table-cell>
        </table:table-row>
        <table:table-row>
          <table:table-cell table:style-name="TableRowCell" office:value-type="string">
            <text:p text:style-name="Table_20_Contents">5 января, 12.00</text:p>
            <text:p text:style-name="Table_20_Contents">1-й Тушинский приезд, 4,</text:p>
            <text:p text:style-name="Table_20_Contents">Детская библиотека № 150</text:p>
            <text:p text:style-name="Table_20_Contents">(Сухорукова Л.В.)</text:p>
          </table:table-cell>
          <table:table-cell table:style-name="TableRowCell" office:value-type="string">
            <text:p text:style-name="Table_20_Contents">Утренник «Поздравляем с Рождеством – настоящим волшебством!» к Рождеству Христову</text:p>
          </table:table-cell>
        </table:table-row>
        <table:table-row>
          <table:table-cell table:style-name="TableRowCell" office:value-type="string">
            <text:p text:style-name="Table_20_Contents">5 января, 13.00</text:p>
            <text:p text:style-name="Table_20_Contents">2-й Тушинский проезд, 8,</text:p>
            <text:p text:style-name="Table_20_Contents">Библиотека № 224</text:p>
            <text:p text:style-name="Table_20_Contents">(Сычугова Е.Ю.)</text:p>
          </table:table-cell>
          <table:table-cell table:style-name="TableRowCell" office:value-type="string">
            <text:p text:style-name="Table_20_Contents">Тематическая лекция «Снова Рождество - сил небесных торжество» к Рождеству Христову для учащихся младшего школьного возраста</text:p>
          </table:table-cell>
        </table:table-row>
        <table:table-row>
          <table:table-cell table:style-name="TableRowCell" office:value-type="string">
            <text:p text:style-name="Table_20_Contents">5 января, По назначению</text:p>
            <text:p text:style-name="Table_20_Contents">1-й Тушинский приезд, 4,</text:p>
            <text:p text:style-name="Table_20_Contents">Детская библиотека № 150</text:p>
            <text:p text:style-name="Table_20_Contents">(Денисова Л.К.)</text:p>
          </table:table-cell>
          <table:table-cell table:style-name="TableRowCell" office:value-type="string">
            <text:p text:style-name="Table_20_Contents">Мастерская «Рождественские посиделки»</text:p>
          </table:table-cell>
        </table:table-row>
        <table:table-row>
          <table:table-cell table:style-name="TableRowCell" office:value-type="string">
            <text:p text:style-name="Table_20_Contents">5 января, По назначению</text:p>
            <text:p text:style-name="Table_20_Contents">Полесский проезд, 4, корп.2</text:p>
            <text:p text:style-name="Table_20_Contents">(Хуторная Н.Г.)</text:p>
          </table:table-cell>
          <table:table-cell table:style-name="TableRowCell" office:value-type="string">
            <text:p text:style-name="Table_20_Contents">Конкурс на лучшую новогоднюю поделку</text:p>
          </table:table-cell>
        </table:table-row>
        <table:table-row>
          <table:table-cell table:style-name="TableRowCell" office:value-type="string">
            <text:p text:style-name="Table_20_Contents">6 января, 12.00</text:p>
            <text:p text:style-name="Table_20_Contents">Б. Набережная, 15,</text:p>
            <text:p text:style-name="Table_20_Contents">Библиотека № 31</text:p>
            <text:p text:style-name="Table_20_Contents">(Хохлова Н.В.)</text:p>
          </table:table-cell>
          <table:table-cell table:style-name="TableRowCell" office:value-type="string">
            <text:p text:style-name="Table_20_Contents">Литературно-музыкальный час «Добрые сказки Рождества» к Рождеству Христову</text:p>
          </table:table-cell>
        </table:table-row>
        <table:table-row>
          <table:table-cell table:style-name="TableRowCell" office:value-type="string">
            <text:p text:style-name="Table_20_Contents">6 января, 15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Литературный час «День надежды, радости, добра» Рождество Христово</text:p>
          </table:table-cell>
        </table:table-row>
        <table:table-row>
          <table:table-cell table:style-name="TableRowCell" office:value-type="string">
            <text:p text:style-name="Table_20_Contents">6 января, по назначению</text:p>
            <text:p text:style-name="Table_20_Contents">Волоколамское шоссе, 56</text:p>
            <text:p text:style-name="Table_20_Contents">(Бабаев С.А.)</text:p>
          </table:table-cell>
          <table:table-cell table:style-name="TableRowCell" office:value-type="string">
            <text:p text:style-name="Table_20_Contents">Рождественская ярмарка</text:p>
          </table:table-cell>
        </table:table-row>
        <table:table-row>
          <table:table-cell table:style-name="TableRowCell" office:value-type="string">
            <text:p text:style-name="Table_20_Contents">8 января, 12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Презентация детского юмористического киножурнала «Ералаш»</text:p>
          </table:table-cell>
        </table:table-row>
        <table:table-row>
          <table:table-cell table:style-name="TableRowCell" office:value-type="string">
            <text:p text:style-name="Table_20_Contents">8 января, По назначению</text:p>
            <text:p text:style-name="Table_20_Contents">Полесский проезд, 4, корп.2</text:p>
            <text:p text:style-name="Table_20_Contents">(Хуторная Н.Г.)</text:p>
          </table:table-cell>
          <table:table-cell table:style-name="TableRowCell" office:value-type="string">
            <text:p text:style-name="Table_20_Contents">Праздник двора с участием ростовых кукол</text:p>
          </table:table-cell>
        </table:table-row>
        <table:table-row>
          <table:table-cell table:style-name="TableRowCell" office:value-type="string">
            <text:p text:style-name="Table_20_Contents">9 января, 12.00</text:p>
            <text:p text:style-name="Table_20_Contents">Б. Набережная, 15,</text:p>
            <text:p text:style-name="Table_20_Contents">Библиотека № 31</text:p>
            <text:p text:style-name="Table_20_Contents">(Хохлова Н.В.)</text:p>
          </table:table-cell>
          <table:table-cell table:style-name="TableRowCell" office:value-type="string">
            <text:p text:style-name="Table_20_Contents">Игровая программа «Зимняя карусель» в рамках зимних каникул</text:p>
          </table:table-cell>
        </table:table-row>
        <table:table-row>
          <table:table-cell table:style-name="TableRowCell" office:value-type="string">
            <text:p text:style-name="Table_20_Contents">9 января, По назначению</text:p>
            <text:p text:style-name="Table_20_Contents">Габричевского, 8, корп. 1,</text:p>
            <text:p text:style-name="Table_20_Contents">Библиотека № 55</text:p>
            <text:p text:style-name="Table_20_Contents">(Денисова Л.К.)</text:p>
          </table:table-cell>
          <table:table-cell table:style-name="TableRowCell" office:value-type="string">
            <text:p text:style-name="Table_20_Contents">Районный рождественский турнир по футболу «Оранжевый</text:p>
          </table:table-cell>
        </table:table-row>
        <table:table-row>
          <table:table-cell table:style-name="TableRowCell" office:value-type="string">
            <text:p text:style-name="Table_20_Contents">12 января, 15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Экскурсия в библиотеку «По дороге в Книгоград»</text:p>
          </table:table-cell>
        </table:table-row>
        <table:table-row>
          <table:table-cell table:style-name="TableRowCell" office:value-type="string">
            <text:p text:style-name="Table_20_Contents">14 января, 14.00</text:p>
            <text:p text:style-name="Table_20_Contents">Габричевского, 8, корп. 1,</text:p>
            <text:p text:style-name="Table_20_Contents">Библиотека № 55</text:p>
            <text:p text:style-name="Table_20_Contents">(Каликина Г.А.)</text:p>
          </table:table-cell>
          <table:table-cell table:style-name="TableRowCell" office:value-type="string">
            <text:p text:style-name="Table_20_Contents">Литературный час «Встреча с Незнайкой и его друзьями»</text:p>
          </table:table-cell>
        </table:table-row>
        <table:table-row>
          <table:table-cell table:style-name="TableRowCell" office:value-type="string">
            <text:p text:style-name="Table_20_Contents">14 января, 14.00</text:p>
            <text:p text:style-name="Table_20_Contents">1-й Тушинский приезд, 4,</text:p>
            <text:p text:style-name="Table_20_Contents">Детская библиотека № 150</text:p>
            <text:p text:style-name="Table_20_Contents">(Сухорукова Л.В.)</text:p>
          </table:table-cell>
          <table:table-cell table:style-name="TableRowCell" office:value-type="string">
            <text:p text:style-name="Table_20_Contents">Экологическая викторина «Поет зима, аукает…»</text:p>
          </table:table-cell>
        </table:table-row>
        <table:table-row>
          <table:table-cell table:style-name="TableRowCell" office:value-type="string">
            <text:p text:style-name="Table_20_Contents">15 января, 13.00</text:p>
            <text:p text:style-name="Table_20_Contents">2-й Тушинский проезд, 8,</text:p>
            <text:p text:style-name="Table_20_Contents">Библиотека № 224</text:p>
            <text:p text:style-name="Table_20_Contents">(Сычугова Е.Ю.)</text:p>
          </table:table-cell>
          <table:table-cell table:style-name="TableRowCell" office:value-type="string">
            <text:p text:style-name="Table_20_Contents">Виртуальное путешествие</text:p>
            <text:p text:style-name="Table_20_Contents">«Его прозренья глубоки» к 220-летию со дня рождения Грибоедов А. С. для учащихся старшего школьного возраста</text:p>
          </table:table-cell>
        </table:table-row>
        <table:table-row>
          <table:table-cell table:style-name="TableRowCell" office:value-type="string">
            <text:p text:style-name="Table_20_Contents">15 января, 14.00</text:p>
            <text:p text:style-name="Table_20_Contents">Б. Набережная, 15,</text:p>
            <text:p text:style-name="Table_20_Contents">Библиотека № 31</text:p>
            <text:p text:style-name="Table_20_Contents">(Хохлова Н.В.)</text:p>
          </table:table-cell>
          <table:table-cell table:style-name="TableRowCell" office:value-type="string">
            <text:p text:style-name="Table_20_Contents">Литературный час «Удивительные истории братьев Гримм»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pokrov-streshnevo.mos.ru/presscenter/news/detail/1490387.html" office:name=""><text:span text:style-name="Definition">http://pokrov-streshnevo.mos.ru/presscenter/news/detail/1490387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21Z</meta:creation-date>
    <dc:date>2023-06-28T00:52:21Z</dc:date>
  </office:meta>
</office:document-meta>
</file>