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514-кс-заседания-координационного-совета-управы-района-и-органов-местного-самоуправления-муниципального-округа-покровское-стрешнево-по-вопросам-взаимодействия"/>ПРОТОКОЛ №5/14-КС заседания Координационного Совета управы района и органов местного самоуправления муниципального округа Покровское-Стрешнево по вопросам взаимодействия<text:bookmark-end text:name="протокол-514-кс-заседания-координационного-совета-управы-района-и-органов-местного-самоуправления-муниципального-округа-покровское-стрешнево-по-вопросам-взаимодействия"/></text:h>
      <text:p text:style-name="First_20_paragraph">16.12.2014</text:p>
      <text:p text:style-name="Text_20_body"><text:span text:style-name="T1">. Москва 15 мая 2014 года</text:span></text:p>
      <text:p text:style-name="Text_20_body"><text:span text:style-name="T1">Присутствовали:</text:span></text:p>
      <text:p text:style-name="Text_20_body"><text:span text:style-name="T1">Члены Совета:</text:span> Орлова С.А. – глава управы, Ярошенко Н.Г. – глава муниципального округа Покровское-Стрешнево, Попов И.А. – первый заместитель главы управы, Привалов Ю.А. – заместитель главы управы, Фомичева И.А. – заместитель главы управы, Соловьев О.А. – заместитель главы управы, Данилова Т.В. – руководитель аппарата, Дубровина М.Ю. – начальник организационного отдела управы, Макаркин А.А. – главный специалист.</text:p>
      <text:p text:style-name="Text_20_body"><text:span text:style-name="T1">Приглашенные:</text:span> Ханахян Э.С. – руководитель ГКУ «ИС района Покровское-Стрешнево», Лангтон Г.М. – директор ГБУ «Жилищник района Покровское-Стрешнево», Поляков А.М. – редактор районной газеты «Покровское-Стрешнево».</text:p>
      <text:p text:style-name="Text_20_body"><text:span text:style-name="T1">Повестка дня:</text:span></text:p>
      <text:p text:style-name="Text_20_body">1. Об организации летнего отдыха для детей и подростков, семей льготных категорий.</text:p>
      <text:p text:style-name="Text_20_body">Докладчик: Фомичева И.А.</text:p>
      <text:p text:style-name="Text_20_body">2. О совместной подготовке и проведении на территории района праздника «последнего звонка» (май) и выпускных вечеров в школах района (июнь).</text:p>
      <text:p text:style-name="Text_20_body">Докладчики: Фомичева И.А., Ярошенко Н.Г.</text:p>
      <text:p text:style-name="Text_20_body"><text:span text:style-name="T1">Слушали:</text:span> 1.1. Фомичеву И.А., заместителя главы управы - об организации летнего отдыха для детей и подростков, семей льготных категорий.</text:p>
      <text:p text:style-name="Text_20_body"><text:span text:style-name="T1">Выступили:</text:span> Орлова С.А., Ярошенко Н.Г.</text:p>
      <text:p text:style-name="Text_20_body"><text:span text:style-name="T1">Решили:</text:span> 1.1. Принять к сведению информацию Фомичевой И.А.</text:p>
      <text:p text:style-name="Text_20_body"><text:span text:style-name="T1">Слушали:</text:span> 2.1. Фомичеву И.А., заместителя главы управы - о совместной подготовке и проведении на территории района праздника «последнего звонка» (май) и выпускных вечеров в школах района (июнь).</text:p>
      <text:p text:style-name="Text_20_body">2.2. Ярошенко Н.Г., главу муниципального округа Покровское-Стрешнево - о совместной подготовке и проведении на территории района праздника «последнего звонка» (май) и выпускных вечеров в школах района (июнь).</text:p>
      <text:p text:style-name="Text_20_body"><text:span text:style-name="T1">Выступили:</text:span> Орлова С.А.</text:p>
      <text:p text:style-name="Text_20_body"><text:span text:style-name="T1">Решили:</text:span></text:p>
      <text:p text:style-name="Text_20_body">2.1. Принять к сведению информацию Фомичевой И.А., Ярошенко Н.Г.</text:p>
      <text:p text:style-name="Text_20_body"><text:span text:style-name="T1">Протокол вел</text:span></text:p>
      <text:p text:style-name="Text_20_body"><text:span text:style-name="T1">главный специалист Макаркин А.А.</text:span></text:p>
      <text:p text:style-name="Text_20_body"><text:line-break/></text:p>
      <text:p text:style-name="Text_20_body">Адрес страницы: <text:a xlink:type="simple" xlink:href="http://pokrov-streshnevo.mos.ru/presscenter/news/detail/1473966.html" office:name=""><text:span text:style-name="Definition">http://pokrov-streshnevo.mos.ru/presscenter/news/detail/1473966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2:40Z</meta:creation-date>
    <dc:date>2023-06-28T00:52:40Z</dc:date>
  </office:meta>
</office:document-meta>
</file>