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314-кс-заседания-координационного-совета-управы-района-и-органов-местного-самоуправления-муниципального-округа-покровское-стрешнево-по-вопросам-взаимодействия"/>ПРОТОКОЛ №3/14-КС заседания Координационного Совета управы района и органов местного самоуправления муниципального округа Покровское-Стрешнево по вопросам взаимодействия<text:bookmark-end text:name="протокол-314-кс-заседания-координационного-совета-управы-района-и-органов-местного-самоуправления-муниципального-округа-покровское-стрешнево-по-вопросам-взаимодействия"/></text:h>
      <text:p text:style-name="First_20_paragraph">16.12.2014</text:p>
      <text:p text:style-name="Text_20_body"><text:span text:style-name="T1">            г. Москва 20 марта 2014 года</text:span></text:p>
      <text:p text:style-name="Text_20_body"><text:span text:style-name="T1">Присутствовали:</text:span></text:p>
      <text:p text:style-name="Text_20_body"><text:span text:style-name="T1">Члены Совета:</text:span> Орлова С.А. –глава управы, Ярошенко Н.Г. – глава муниципального округа Покровское-Стрешнево, Попов И.А. – первый заместитель главы управы, Привалов Ю.А. – заместитель главы управы, Фомичева И.А. – заместитель главы управы, Данилова Т.В. – руководитель аппарата, Соловьев О.А. – глава администрации МО, Макаркин А.А. – главный специалист.</text:p>
      <text:p text:style-name="Text_20_body"><text:span text:style-name="T1">Приглашенные:</text:span> Ханахян Э.С. – руководитель ГКУ «ИС района Покровское-Стрешнево», Лангтон Г.М. – директор ГБУ «Жилищник района Покровское-Стрешнево», Поляков А.М. – редактор районной газеты «Покровское-Стрешнево».</text:p>
      <text:p text:style-name="Text_20_body"><text:span text:style-name="T1">Повестка дня:</text:span></text:p>
      <text:p text:style-name="Text_20_body">1. Об итогах осеннего призыва 2013 года и подготовке к весеннему призыву 2014 года.</text:p>
      <text:p text:style-name="Text_20_body">Докладчик: глава администрации МО Соловьев О.А.</text:p>
      <text:p text:style-name="Text_20_body">2. О подготовке к проведению месячника благоустройства и весенних субботников на территории района.</text:p>
      <text:p text:style-name="Text_20_body">Докладчик: первый заместитель главы управы Попов И.А.</text:p>
      <text:p text:style-name="Text_20_body"><text:span text:style-name="T1">Слушали:</text:span> 1. Соловьева О.А. главу администрации МО - об итогах осеннего призыва 2013 года и подготовке к весеннему призыву 2014 года.</text:p>
      <text:p text:style-name="Text_20_body"><text:span text:style-name="T1">Выступили:</text:span> Орлова С.А., Ярошенко Н.Г.</text:p>
      <text:p text:style-name="Text_20_body"><text:span text:style-name="T1">Решили:</text:span> 1.1. Принять к сведению информацию Соловьева О.А.</text:p>
      <text:p text:style-name="Text_20_body"><text:span text:style-name="T1">Слушали:</text:span> 2. Попова И.А. первого заместителя главы управы - о подготовке к проведению месячника благоустройства и весенних субботников на территории района.</text:p>
      <text:p text:style-name="Text_20_body"><text:span text:style-name="T1">Выступили:</text:span> Орлова С.А., Ярошенко Н.Г.</text:p>
      <text:p text:style-name="Text_20_body"><text:span text:style-name="T1">Решили:</text:span></text:p>
      <text:p text:style-name="Text_20_body">2.1. Принять к сведению информацию Попова И.А.</text:p>
      <text:p text:style-name="Text_20_body"><text:span text:style-name="T1">Протокол вел</text:span></text:p>
      <text:p text:style-name="Text_20_body"><text:span text:style-name="T1">главный специалист Макаркин А.А.</text:span></text:p>
      <text:p text:style-name="Text_20_body"><text:line-break/></text:p>
      <text:p text:style-name="Text_20_body">Адрес страницы: <text:a xlink:type="simple" xlink:href="http://pokrov-streshnevo.mos.ru/presscenter/news/detail/1473954.html" office:name=""><text:span text:style-name="Definition">http://pokrov-streshnevo.mos.ru/presscenter/news/detail/1473954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0:52:38Z</meta:creation-date>
    <dc:date>2023-06-28T00:52:38Z</dc:date>
  </office:meta>
</office:document-meta>
</file>