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ктября-в-19.00-часов-состоится-встреча-исполняющего-обязанности-главы-управы-района-покровское-стрешнево-и.а.попова-с-населением"/>15 октября в 19.00 часов состоится встреча исполняющего обязанности главы управы района Покровское-Стрешнево И.А.Попова с населением<text:bookmark-end text:name="октября-в-19.00-часов-состоится-встреча-исполняющего-обязанности-главы-управы-района-покровское-стрешнево-и.а.попова-с-населением"/></text:h>
      <text:p text:style-name="First_20_paragraph">10.10.2014</text:p>
      <text:p text:style-name="Text_20_body"><text:line-break/></text:p>
      <text:p text:style-name="Text_20_body">Тема встречи:</text:p>
      <text:p text:style-name="Text_20_body">О реализации комплексной программы развития района в 2014 году и развития предприятий потребительского рынка и услуг в районе Покровское-Стрешнево</text:p>
      <text:p text:style-name="Text_20_body">Место встречи:</text:p>
      <text:p text:style-name="Text_20_body">ул.Вишневая, д.7</text:p>
      <text:p text:style-name="Text_20_body">ДК «Красный Октябрь»</text:p>
      <text:p text:style-name="Text_20_body"><text:line-break/></text:p>
      <text:p text:style-name="Text_20_body">Адрес страницы: <text:a xlink:type="simple" xlink:href="http://pokrov-streshnevo.mos.ru/presscenter/news/detail/1339485.html" office:name=""><text:span text:style-name="Definition">http://pokrov-streshnevo.mos.ru/presscenter/news/detail/1339485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0:51:02Z</meta:creation-date>
    <dc:date>2023-06-28T00:51:02Z</dc:date>
  </office:meta>
</office:document-meta>
</file>