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ростки-из-покровского-стрешнева-нарисуют-достопримечательности-своего-района"/>Подростки из Покровского-Стрешнева нарисуют достопримечательности своего района<text:bookmark-end text:name="подростки-из-покровского-стрешнева-нарисуют-достопримечательности-своего-района"/></text:h>
      <text:p text:style-name="First_20_paragraph">16.06.2025</text:p>
      <text:p text:style-name="Text_20_body"><text:span text:style-name="T1">16.06.2025. В столице стартовал прием заявок на четвертый сезон детского творческого конкурса «Про мой район». Среди основных номинаций — «Моя семья», «Мой двор», «Мой район», «Мой питомец», «Сильный, смелый медведь белый».</text:span></text:p>
      <text:p text:style-name="Text_20_body">«Ребятам предлагают поделиться историями о близких людях, придумать прогулочные маршруты по районам города, снять ролики о своих питомцах, нарисовать достопримечательности и любимые места. Победители станут известны в сентябре», — отметила заместитель мэра Москвы Наталья Сергунина.</text:p>
      <text:p text:style-name="Text_20_body">Регистрация открыта до 31 июля <text:a xlink:type="simple" xlink:href="https://konkurs.mr.moscow/" office:name="https://konkurs.mr.moscow/"><text:span text:style-name="Definition"><text:span text:style-name="T2">на официальном сайте</text:span></text:span></text:a> конкурса.</text:p>
      <text:p text:style-name="Text_20_body"><text:line-break/></text:p>
      <text:p text:style-name="Text_20_body">Адрес страницы: <text:a xlink:type="simple" xlink:href="http://pokrov-streshnevo.mos.ru/presscenter/news/detail/13029288.html" office:name=""><text:span text:style-name="Definition">http://pokrov-streshnevo.mos.ru/presscenter/news/detail/13029288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07:03:00Z</meta:creation-date>
    <dc:date>2025-06-16T07:03:00Z</dc:date>
  </office:meta>
</office:document-meta>
</file>