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заключение-4714пс-о-результатах-публичных-слушаний-по-проекту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"/>Заключение № 47/14ПС о результатах публичных слушаний по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<text:bookmark-end text:name="заключение-4714пс-о-результатах-публичных-слушаний-по-проекту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"/></text:h>
      <text:p text:style-name="First_20_paragraph">22.09.2014</text:p>
      <text:p text:style-name="Text_20_body"><text:span text:style-name="T1">Общие сведения о проекте,  представленном   на  публичные   слушания:</text:span></text:p>
      <text:p text:style-name="Text_20_body"><text:span text:style-name="T1">Территория разработки</text:span> проекта межевания расположена в районе Покровское-Стрешнево Северо-Западного административного округа города Москвы. Рассматриваемая территория ограничена: Волоколамским шоссе, пр. пр. 1577, Иваньковским шоссе, границей Природно-исторического парка «Покровско-Стрешнево», Сосновой аллеей. Площадь указанной территории в границах разработки - <text:span text:style-name="T1">30,611</text:span> га.</text:p>
      <text:p text:style-name="Text_20_body"><text:span text:style-name="T1">Сроки разработки проекта:</text:span> 2013 год.</text:p>
      <text:p text:style-name="Text_20_body"/>
      <text:p text:style-name="Text_20_body"><text:span text:style-name="T1">Организация-заказчик:</text:span> Департамент городского имущества города Москвы, 115054, Москва, ул. Бахрушина, д.20, тел. (495) 959-18-88, e-mail:  <text:a xlink:type="simple" xlink:href="mailto:%20dgi@mos.ru" office:name=""><text:span text:style-name="Definition">dgi@mos.ru</text:span></text:a></text:p>
      <text:p text:style-name="Text_20_body"/>
      <text:p text:style-name="Text_20_body"><text:span text:style-name="T1">Организация-разработчик:</text:span> ООО «Мордовский региональный проектный институт», 430006, Саранск г., Республика Мордовия, ул.Гайдара, д.2а, тел. (834) 229-38-87, <text:a xlink:type="simple" xlink:href="mailto:mrpi@bk.ru" office:name=""><text:span text:style-name="Definition">mrpi@bk.ru</text:span></text:a>.</text:p>
      <text:p text:style-name="Text_20_body"> </text:p>
      <text:p text:style-name="Text_20_body"><text:span text:style-name="T1">Сроки проведения публичных слушаний:</text:span> оповещение – 11.08.2014г., экспозиция с 18.08.2014г. по 25.08.2014г., собрание участников – 01.09.2014г.</text:p>
      <text:p text:style-name="Text_20_body"/>
      <text:p text:style-name="Text_20_body"><text:span text:style-name="T1">Формы оповещения о публичных слушаниях:</text:span> информационное сообщение о проведении публичных слушаний опубликовано в окружной газете «Москва. Северо-Запад» № 30/207 от 11.08.2014 года, размещено на официальных сайтах префектуры Северо-Западного административного округа города Москвы www.szao.mos.ru, управы района Покровское-Стрешнево, на информационных стендах, размещаемых в зданиях префектуры Северо-Западного административного округа города Москвы, управы района Покровское-Стрешнево; в подъездах или около подъездов жилых домов, оповещение о проведении публичных слушаний направлено правообладателям земельных участков, объектов капитального строительства, жилых и нежилых помещений на территории проекта разработки, депутату Московской городской Думы Скобинову В.П., депутатам Совета депутатов муниципального округа Покровское-Стрешнево в городе Москве.</text:p>
      <text:p text:style-name="Text_20_body"><text:span text:style-name="T1">Сведения о проведении экспозиции по материалам:</text:span> экспозиция по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 проведена с 18.08.2014г. по 25.08.2014г. по адресу: город Москва, ул. Свободы, д. 16 (помещение управы района Покровское – Стрешнево СЗАО). Часы работы экспозиции: будние дни с 12.00-20.00, выходные с 10.00-15.00.</text:p>
      <text:p text:style-name="Text_20_body">Экспозицию посетил 1 участник публичных слушаний. Во время проведения экспозиции внесено 1 предложение и замечание по обсуждаемому проекту.</text:p>
      <text:p text:style-name="Text_20_body"><text:span text:style-name="T1">Сведения о проведении собрания участников публичных слушаний:</text:span></text:p>
      <text:p text:style-name="Text_20_body">Собрание участников публичных слушаний проведено 01.09.2014 по адресу: город Москва, Габричевского ул., д.8, корп.1, в помещении библиотеки № 55. Начало собрания в 19.00.</text:p>
      <text:p text:style-name="Text_20_body">В собрании участников публичных слушаний приняло участие 2 участника  публичных слушаний, в том числе являющихся: жителями района Покровское – Стрешнево - 2 человека, имеющими место работы на территории – 0 человек, в границах которой проводятся публичные слушания – 0 человек, представителей правообладателей земельных участков – 0 человек, объектов капитального строительства, жилых и нежилых помещений на территории,  в  границах которой проводятся публичные слушания - 0 человек, депутатами муниципального округа, на территории  которого проводятся публичные слушания <text:span text:style-name="T1">-</text:span> 0 человек.</text:p>
      <text:p text:style-name="Text_20_body">В ходе проведения собрание участников публичных слушаний внесено 2 предложения и замечания участниками публичных слушаний, являющиеся жителями района - 2 человека, имеющими место работы на территории, в границах которой проводятся публичные слушания – 0 человек, представитель правообладателей земельных участков, объектов капитального строительства, жилых и нежилых помещений на территории, в границах которой проводятся публичные слушания - 0 человек, депутатами муниципального округа, на территории которого проводятся публичные слушания - 0 человек.</text:p>
      <text:p text:style-name="Text_20_body">После проведения собрания участников публичных слушаний замечаний и предложений не поступило.</text:p>
      <text:p text:style-name="Text_20_body">Приняли участие в публичных слушаниях по данному проекту - 3 участника публичных слушаний. </text:p>
      <text:p text:style-name="Text_20_body"><text:span text:style-name="T1">Сведения о протоколе публичных слушаний:</text:span> Протокол публичных слушаний по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 утвержден председателем Комиссии по вопросам градостроительства, землепользования и застройки при Правительстве Москвы в Северо-Западном административном округе В.В.Говердовским (протокол от 17.09.2014 № 47/14ПС). 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Предложения и замечания участников публичных слушаний, содержащиеся в протоколе</text:span></text:p>
          </table:table-cell>
          <table:table-cell table:style-name="TableRowCell" office:value-type="string">
            <text:p text:style-name="Table_20_Contents"><text:span text:style-name="T1">Кол-во</text:span></text:p>
          </table:table-cell>
          <table:table-cell table:style-name="TableRowCell" office:value-type="string">
            <text:p text:style-name="Table_20_Contents"><text:span text:style-name="T1">Выводы Комиссии</text:span></text:p>
          </table:table-cell>
        </table:table-row>
        <table:table-row>
          <table:table-cell table:style-name="TableRowCell" office:value-type="string">
            <text:p text:style-name="Table_20_Contents">Замечаний по проекту межевания не имеется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Принять к сведению.</text:p>
          </table:table-cell>
        </table:table-row>
      </table:table>
      <text:p text:style-name="First_20_paragraph"><text:span text:style-name="T1">Выводы и рекомендации Комиссии по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</text:span></text:p>
      <text:p text:style-name="Text_20_body">1)                 Считать публичные слушания по проекту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 состоявшимися и проведенными в соответствии с действующим Градостроительным законодательством.</text:p>
      <text:p text:style-name="Text_20_body">2)                 Поддержать «Проект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.</text:p>
      <text:p text:style-name="Text_20_body"> </text:p>
      <text:p text:style-name="Text_20_body"><text:span text:style-name="T2">Члены комиссии (оригинал документа подписан и размещен на официальном сайте префектуры СЗАО: www.szao.mos.ru)</text:span></text:p>
      <text:p text:style-name="Text_20_body"><text:line-break/></text:p>
      <text:p text:style-name="Text_20_body">Адрес страницы: <text:a xlink:type="simple" xlink:href="http://pokrov-streshnevo.mos.ru/presscenter/news/detail/1298469.html" office:name=""><text:span text:style-name="Definition">http://pokrov-streshnevo.mos.ru/presscenter/news/detail/1298469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15:04Z</meta:creation-date>
    <dc:date>2023-05-26T12:15:04Z</dc:date>
  </office:meta>
</office:document-meta>
</file>