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16383*"/>
    </style:style>
    <style:style style:name="Table2.B" style:family="table-column">
      <style:table-column-properties style:rel-column-width="16383*"/>
    </style:style>
    <style:style style:name="Table2.C" style:family="table-column">
      <style:table-column-properties style:rel-column-width="16383*"/>
    </style:style>
    <style:style style:name="Table2.D" style:family="table-column">
      <style:table-column-properties style:rel-column-width="16383*"/>
    </style:style>
    <style:style style:name="Table3" style:family="table">
      <style:table-properties table:align="center"/>
    </style:style>
    <style:style style:name="Table3.A" style:family="table-column"/>
    <style:style style:name="Table3.B" style:family="table-column"/>
    <style:style style:name="Table3.C" style:family="table-column"/>
    <style:style style:name="Table3.D" style:family="table-column"/>
  </office:automatic-styles>
  <office:body>
    <office:text>
      <text:h text:style-name="Heading_20_3" text:outline-level="3"><text:bookmark-start text:name="протокол-4714пс-публичных-слушаний-по-проекту-межевания-территории-квартала-района-покровское-стрешнево-ограниченного-волоколамским-шоссе-пр.-пр.-1577-иваньковским-шоссе-границей-природно-исторического-парка-покровское-стрешнево-сосновой-аллее"/>Протокол № 47/14ПС публичных слушаний по «Проекту межевания территории квартала, района Покровское-Стрешнево, ограниченного Волоколамским шоссе, пр. пр. 1577, Иваньковским шоссе, границей Природно-исторического парка «Покровское-Стрешнево», Сосновой аллее<text:bookmark-end text:name="протокол-4714пс-публичных-слушаний-по-проекту-межевания-территории-квартала-района-покровское-стрешнево-ограниченного-волоколамским-шоссе-пр.-пр.-1577-иваньковским-шоссе-границей-природно-исторического-парка-покровское-стрешнево-сосновой-аллее"/></text:h>
      <text:p text:style-name="First_20_paragraph">22.09.2014</text:p>
      <text:p text:style-name="Text_20_body"><text:span text:style-name="T1">Общие сведения о проекте,  представленном   на  публичные   слушания:</text:span></text:p>
      <text:p text:style-name="Text_20_body"><text:span text:style-name="T1">Территория разработки</text:span> проекта межевания расположена в районе Покровское-Стрешнево Северо-Западного административного округа города Москвы. Рассматриваемая территория ограничена: Волоколамским шоссе, пр. пр. 1577, Иваньковским шоссе, границей Природно-исторического парка «Покровско-Стрешнево», Сосновой аллеей. Площадь указанной территории в границах разработки - <text:span text:style-name="T1">30,611</text:span> га.</text:p>
      <text:p text:style-name="Text_20_body"><text:span text:style-name="T1">Сроки разработки проекта:</text:span> 2013 год.</text:p>
      <text:p text:style-name="Text_20_body"/>
      <text:p text:style-name="Text_20_body"><text:span text:style-name="T1">Организация-заказчик:</text:span> Департамент городского имущества города Москвы, 115054, Москва, ул. Бахрушина, д.20, тел. (495) 959-18-88, e-mail:  <text:a xlink:type="simple" xlink:href="mailto:%20dgi@mos.ru" office:name=""><text:span text:style-name="Definition">dgi@mos.ru</text:span></text:a></text:p>
      <text:p text:style-name="Text_20_body"/>
      <text:p text:style-name="Text_20_body"><text:span text:style-name="T1">Организация-разработчик:</text:span> ООО «Мордовский региональный проектный институт», 430006, Саранск г., Республика Мордовия, ул.Гайдара, д.2а, тел. (834) 229-38-87, <text:a xlink:type="simple" xlink:href="mailto:mrpi@bk.ru" office:name=""><text:span text:style-name="Definition">mrpi@bk.ru</text:span></text:a>.</text:p>
      <text:p text:style-name="Text_20_body"> </text:p>
      <text:p text:style-name="Text_20_body"><text:span text:style-name="T1">Сроки проведения публичных слушаний:</text:span> оповещение – 11.08.2014г., экспозиция с 18.08.2014г. по 25.08.2014г., собрание участников – 01.09.2014г.</text:p>
      <text:p text:style-name="Text_20_body"/>
      <text:p text:style-name="Text_20_body"><text:span text:style-name="T1">Формы оповещения о публичных слушаниях:</text:span> информационное сообщение о проведении публичных слушаний опубликовано в окружной газете «Москва. Северо-Запад» № 30/207 от 11.08.2014 года, размещено на официальных сайтах префектуры Северо-Западного административного округа города Москвы www.szao.mos.ru, управы района Покровское-Стрешнево, на информационных стендах, размещаемых в зданиях префектуры Северо-Западного административного округа города Москвы, управы района Покровское-Стрешнево; в подъездах или около подъездов жилых домов, оповещение о проведении публичных слушаний направлено правообладателям земельных участков, объектов капитального строительства, жилых и нежилых помещений на территории проекта разработки, депутату Московской городской Думы Скобинову В.П., депутатам Совета депутатов муниципального округа Покровское-Стрешнево в городе Москве.</text:p>
      <text:p text:style-name="Text_20_body"><text:span text:style-name="T1">Место проведения публичных слушаний:</text:span> экспозиция по «Проекту межевания территории квартала района Покровское-Стрешнево, ограниченного: Волоколамским шоссе, пр. пр. 1577, Иваньковским шоссе, границей Природно-исторического парка «Покровско-Стрешнево», Сосновой аллеей» проведена с 18.08.2014г. по 25.08.2014г. по адресу: город Москва, ул. Свободы, д. 16 (помещение управы района Покровское – Стрешнево СЗАО). Часы работы экспозиции: будние дни с 12.00-20.00, выходные с 10.00-15.00.</text:p>
      <text:p text:style-name="Text_20_body">Собрание участников публичных слушаний проведено 01.09.2014 по адресу: город Москва, Габричевского ул., д.8, корп.1, в помещении библиотеки № 55. Начало собрания в 19.00.</text:p>
      <text:p text:style-name="Text_20_body"><text:span text:style-name="T1">Участники публичных слушаний:</text:span></text:p>
      <text:p text:style-name="Text_20_body">Экспозицию посетил 1 участник публичных слушаний. Во время проведения экспозиции внесено 1 предложение и замечание по обсуждаемому проекту.</text:p>
      <text:p text:style-name="Text_20_body">В собрании участников публичных слушаний приняло участие 2 участника  публичных слушаний, в том числе являющихся: жителями района Покровское – Стрешнево - 2 человека, имеющими место работы на территории – 0 человек, в границах которой проводятся публичные слушания – 0 человек, представителей правообладателей земельных участков – 0 человек, объектов капитального строительства, жилых и нежилых помещений на территории,  в  границах которой проводятся публичные слушания - 0 человек, депутатами муниципального округа, на территории  которого проводятся публичные слушания <text:span text:style-name="T1">-</text:span> 0 человек.</text:p>
      <text:p text:style-name="Text_20_body">В ходе проведения собрания участников публичных слушаний внесено 2 предложения и замечания участниками публичных слушаний, являющиеся жителями района - 2 человека, имеющими место работы на территории, в границах которой проводятся публичные слушания – 0 человек, представитель правообладателей земельных участков, объектов капитального строительства, жилых и нежилых помещений на территории, в границах которой проводятся публичные слушания - 0 человек, депутатами муниципального округа, на территории которого проводятся публичные слушания - 0 человек.</text:p>
      <text:p text:style-name="Text_20_body">После проведения собрания участников публичных слушаний замечаний и предложений не поступило.</text:p>
      <text:p text:style-name="Text_20_body">Приняли участие в публичных слушаниях по данному проекту - 3 участника публичных слушаний. </text:p>
      <text:p text:style-name="Text_20_body"><text:span text:style-name="T1">Предложения и замечания участников публичных слушаний по обсуждаемому проекту, поступившие:</text:span></text:p>
      <text:p text:style-name="Text_20_body">1. в период работы экспозиции по материалам  проекта – 1 предложение и замечание (приложение 1);</text:p>
      <text:p text:style-name="Text_20_body">2. во время проведения собрания участников публичных слушаний – 2 предложения и замечания (приложение 2);</text:p>
      <text:p text:style-name="Text_20_body">3. после проведения собрания участников публичных слушаний замечаний и предложений не поступило.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><text:span text:style-name="T1">Члены комиссии:</text:span> (оригинал документа подписан) <text:span text:style-name="T1">(к протоколу от 17.09.2014 № 47/14ПС)</text:span></text:p>
      <text:p text:style-name="Text_20_body"/>
      <text:p text:style-name="Text_20_body"/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Первый заместитель префекта Северо-Западного</text:p>
            <text:p text:style-name="Table_20_Contents">административного округа города Москвы</text:p>
            <text:p text:style-name="Table_20_Contents"> </text:p>
          </table:table-cell>
          <table:table-cell table:style-name="TableRowCell" office:value-type="string">
            <text:p text:style-name="Table_20_Contents">Прищепов А.М.</text:p>
          </table:table-cell>
        </table:table-row>
        <table:table-row>
          <table:table-cell table:style-name="TableRowCell" office:value-type="string">
            <text:p text:style-name="Table_20_Contents">Заместитель префекта Северо-Западного              административного округа города Москвы</text:p>
            <text:p text:style-name="Table_20_Contents"> </text:p>
            <text:p text:style-name="Table_20_Contents">Заместитель префекта Северо-Западного              административного округа города Москвы</text:p>
            <text:p text:style-name="Table_20_Contents"> </text:p>
          </table:table-cell>
          <table:table-cell table:style-name="TableRowCell" office:value-type="string">
            <text:p text:style-name="Table_20_Contents">Ховрин А.Ю.</text:p>
            <text:p text:style-name="Table_20_Contents"> </text:p>
            <text:p text:style-name="Table_20_Contents"> </text:p>
            <text:p text:style-name="Table_20_Contents">Малиничев Н.А.</text:p>
          </table:table-cell>
        </table:table-row>
        <table:table-row>
          <table:table-cell table:style-name="TableRowCell" office:value-type="string">
            <text:p text:style-name="Table_20_Contents">Начальник Управления градостроительного</text:p>
            <text:p text:style-name="Table_20_Contents">регулирования Северо-Западного                                административного округа города Москвы</text:p>
            <text:p text:style-name="Table_20_Contents"> </text:p>
          </table:table-cell>
          <table:table-cell table:style-name="TableRowCell" office:value-type="string">
            <text:p text:style-name="Table_20_Contents">Приймак Г.В.</text:p>
          </table:table-cell>
        </table:table-row>
        <table:table-row>
          <table:table-cell table:style-name="TableRowCell" office:value-type="string">
            <text:p text:style-name="Table_20_Contents">Начальник Управления архитектуры, строительства</text:p>
            <text:p text:style-name="Table_20_Contents">реконструкции и землепользования префектуры</text:p>
            <text:p text:style-name="Table_20_Contents">Северо-Западного административного округа</text:p>
            <text:p text:style-name="Table_20_Contents">города Москвы</text:p>
            <text:p text:style-name="Table_20_Contents"> </text:p>
          </table:table-cell>
          <table:table-cell table:style-name="TableRowCell" office:value-type="string">
            <text:p text:style-name="Table_20_Contents">Рыжков А.В.</text:p>
          </table:table-cell>
        </table:table-row>
        <table:table-row>
          <table:table-cell table:style-name="TableRowCell" office:value-type="string">
            <text:p text:style-name="Table_20_Contents">Начальник Территориально-планировочной</text:p>
            <text:p text:style-name="Table_20_Contents">мастерской Северо-Западного</text:p>
            <text:p text:style-name="Table_20_Contents">административного округа города Москвы</text:p>
            <text:p text:style-name="Table_20_Contents"> </text:p>
          </table:table-cell>
          <table:table-cell table:style-name="TableRowCell" office:value-type="string">
            <text:p text:style-name="Table_20_Contents">Лядухина Е.А.</text:p>
          </table:table-cell>
        </table:table-row>
        <table:table-row>
          <table:table-cell table:style-name="TableRowCell" office:value-type="string">
            <text:p text:style-name="Table_20_Contents">Начальник Управления городского имущества</text:p>
            <text:p text:style-name="Table_20_Contents">в Северо-Западном административном округе</text:p>
            <text:p text:style-name="Table_20_Contents">города Москвы</text:p>
          </table:table-cell>
          <table:table-cell table:style-name="TableRowCell" office:value-type="string">
            <text:p text:style-name="Table_20_Contents">Симонов С.О.</text:p>
          </table:table-cell>
        </table:table-row>
        <table:table-row>
          <table:table-cell table:style-name="TableRowCell" office:value-type="string">
            <text:p text:style-name="Table_20_Contents">Начальник Отдела благоустройства и содержания</text:p>
            <text:p text:style-name="Table_20_Contents">Дирекции природных территорий «Тушинский»,</text:p>
            <text:p text:style-name="Table_20_Contents">«Покровское-Стрешнево» ГПБУ «Мосприрода»</text:p>
            <text:p text:style-name="Table_20_Contents"> </text:p>
          </table:table-cell>
          <table:table-cell table:style-name="TableRowCell" office:value-type="string">
            <text:p text:style-name="Table_20_Contents"> </text:p>
            <text:p text:style-name="Table_20_Contents"> </text:p>
            <text:p text:style-name="Table_20_Contents">Масалова Г.Ф.</text:p>
          </table:table-cell>
        </table:table-row>
        <table:table-row>
          <table:table-cell table:style-name="TableRowCell" office:value-type="string">
            <text:p text:style-name="Table_20_Contents">Начальник правового управления префектуры</text:p>
            <text:p text:style-name="Table_20_Contents">Северо-Западного административного</text:p>
            <text:p text:style-name="Table_20_Contents">округа города Москвы</text:p>
          </table:table-cell>
          <table:table-cell table:style-name="TableRowCell" office:value-type="string">
            <text:p text:style-name="Table_20_Contents">Михерева Е.В.</text:p>
          </table:table-cell>
        </table:table-row>
        <table:table-row>
          <table:table-cell table:style-name="TableRowCell" office:value-type="string">
            <text:p text:style-name="Table_20_Contents"> </text:p>
            <text:p text:style-name="Table_20_Contents">Глава управы района Покровское-Стрешнево города Москвы</text:p>
            <text:p text:style-name="Table_20_Contents"> </text:p>
            <text:p text:style-name="Table_20_Contents"> </text:p>
            <text:p text:style-name="Table_20_Contents">Делегированный депутат Совета депутатов муниципального  округа Покровское-Стрешнево в городе Москве</text:p>
          </table:table-cell>
          <table:table-cell table:style-name="TableRowCell" office:value-type="string">
            <text:p text:style-name="Table_20_Contents">Вахнина С.А.</text:p>
            <text:p text:style-name="Table_20_Contents"> </text:p>
            <text:p text:style-name="Table_20_Contents"> </text:p>
            <text:p text:style-name="Table_20_Contents">Ярошенко Н.Г.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Ответственный секретарь Комиссии:</text:p>
            <text:p text:style-name="Table_20_Contents">Консультант управления архитектуры, строительства реконструкции и землепользования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 </text:p>
            <text:p text:style-name="Table_20_Contents"> </text:p>
            <text:p text:style-name="Table_20_Contents"> </text:p>
            <text:p text:style-name="Table_20_Contents">Кузнецова А.Б.</text:p>
          </table:table-cell>
        </table:table-row>
      </table:table>
      <text:p text:style-name="First_20_paragraph"> </text:p>
      <text:p text:style-name="Text_20_body">Приложение № 1 к протоколу от 17.09.2014 № 47/14ПС:</text:p>
      <text:p text:style-name="Text_20_body"><text:span text:style-name="T2">Утверждено Комиссией по вопросам градостроительства, землепользования и застройки при Правительстве Москвы в СЗАО.</text:span></text:p>
      <text:p text:style-name="Text_20_body">Предложения и замечания участников публичных слушаний по «Проекту межевания территории квартала района Покровское-Стрешнево, ограниченного: Волоколамским шоссе, пр. пр. 1577, Иваньковским шоссе, границей Природно-исторического парка «Покровско-Стрешнево», Сосновой аллеей», поступившие в период работы экспозиции:</text:p>
      <text:p text:style-name="Text_20_body"> 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>
          <table:table-cell table:style-name="TableRowCell" office:value-type="string">
            <text:p text:style-name="Table_20_Contents"><text:span text:style-name="T1">№</text:span></text:p>
            <text:p text:style-name="Table_20_Contents"><text:span text:style-name="T1">п/п</text:span></text:p>
          </table:table-cell>
          <table:table-cell table:style-name="TableRowCell" office:value-type="string">
            <text:p text:style-name="Table_20_Contents"><text:span text:style-name="T1">№ записей по книгам</text:span></text:p>
          </table:table-cell>
          <table:table-cell table:style-name="TableRowCell" office:value-type="string">
            <text:p text:style-name="Table_20_Contents"><text:span text:style-name="T1">Ф.И.О.</text:span></text:p>
          </table:table-cell>
          <table:table-cell table:style-name="TableRowCell" office:value-type="string">
            <text:p text:style-name="Table_20_Contents"><text:span text:style-name="T1">Содержание замечания и предложения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1.4</text:p>
          </table:table-cell>
          <table:table-cell table:style-name="TableRowCell" office:value-type="string">
            <text:p text:style-name="Table_20_Contents">Шматко Игорь Анатольевич</text:p>
          </table:table-cell>
          <table:table-cell table:style-name="TableRowCell" office:value-type="string">
            <text:p text:style-name="Table_20_Contents">Замечаний по проекту межевания нет.</text:p>
          </table:table-cell>
        </table:table-row>
      </table:table>
      <text:p text:style-name="First_20_paragraph"> </text:p>
      <text:p text:style-name="Text_20_body">Приложение № 2 к протоколу от 17.09.2014 № 47/14ПС:</text:p>
      <text:p text:style-name="Text_20_body"><text:span text:style-name="T2">Утверждено Комиссией по вопросам градостроительства, землепользования и застройки при Правительстве Москвы в СЗАО.</text:span></text:p>
      <text:p text:style-name="Text_20_body">Предложения и замечания участников публичных слушаний по «Проекту межевания территории квартала района Покровское-Стрешнево, ограниченного: Волоколамским шоссе, пр. пр. 1577, Иваньковским шоссе, границей Природно-исторического парка «Покровско-Стрешнево», Сосновой аллеей», поступившие в ходе проведения собрания участников публичных слушаний:</text:p>
      <text:p text:style-name="Text_20_body"> 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row>
          <table:table-cell table:style-name="TableRowCell" office:value-type="string">
            <text:p text:style-name="Table_20_Contents"><text:span text:style-name="T1">№ п/п</text:span></text:p>
          </table:table-cell>
          <table:table-cell table:style-name="TableRowCell" office:value-type="string">
            <text:p text:style-name="Table_20_Contents"><text:span text:style-name="T1">№ записи по книге</text:span></text:p>
          </table:table-cell>
          <table:table-cell table:style-name="TableRowCell" office:value-type="string">
            <text:p text:style-name="Table_20_Contents"><text:span text:style-name="T1">Ф.И.О.</text:span></text:p>
          </table:table-cell>
          <table:table-cell table:style-name="TableRowCell" office:value-type="string">
            <text:p text:style-name="Table_20_Contents"><text:span text:style-name="T1">Содержание замечания и предложения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.4</text:p>
          </table:table-cell>
          <table:table-cell table:style-name="TableRowCell" office:value-type="string">
            <text:p text:style-name="Table_20_Contents">Копкина Екатерина Михайловна</text:p>
          </table:table-cell>
          <table:table-cell table:style-name="TableRowCell" office:value-type="string">
            <text:p text:style-name="Table_20_Contents">Замечаний нет.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.4</text:p>
          </table:table-cell>
          <table:table-cell table:style-name="TableRowCell" office:value-type="string">
            <text:p text:style-name="Table_20_Contents">Малышева Юлия Михайловна</text:p>
          </table:table-cell>
          <table:table-cell table:style-name="TableRowCell" office:value-type="string">
            <text:p text:style-name="Table_20_Contents">Замечаний по проекту межевания нет.</text:p>
          </table:table-cell>
        </table:table-row>
      </table:table>
      <text:p text:style-name="First_20_paragraph"> </text:p>
      <text:p text:style-name="Text_20_body"> </text:p>
      <text:p text:style-name="Text_20_body"><text:span text:style-name="T1">Ответственный секретарь Комиссии</text:span> (оригинал документа подписан) <text:span text:style-name="T1">А.Б.Кузнецова</text:span></text:p>
      <text:p text:style-name="Text_20_body"><text:line-break/></text:p>
      <text:p text:style-name="Text_20_body">Адрес страницы: <text:a xlink:type="simple" xlink:href="http://pokrov-streshnevo.mos.ru/presscenter/news/detail/1298466.html" office:name=""><text:span text:style-name="Definition">http://pokrov-streshnevo.mos.ru/presscenter/news/detail/1298466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2:26Z</meta:creation-date>
    <dc:date>2023-06-28T00:52:26Z</dc:date>
  </office:meta>
</office:document-meta>
</file>