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-станции-метро-тушинская-контролеры-зафиксировали-снижение-числа-безбилетников"/>У станции метро «Тушинская» контролеры зафиксировали снижение числа безбилетников<text:bookmark-end text:name="у-станции-метро-тушинская-контролеры-зафиксировали-снижение-числа-безбилетников"/></text:h>
      <text:p text:style-name="First_20_paragraph">21.04.2025</text:p>
      <text:p text:style-name="Text_20_body"><text:span text:style-name="T1">21.04.2025. Контролеры совместно с сотрудниками полиции у станции метро «Тушинская» провели усиленную проверку оплаты проезда. Доля безбилетников составила всего 6,6%. Это один из лучших результатов за время усиленных проверок с начала года, сообщила пресс-служба Дептранса.</text:span></text:p>
      <text:p text:style-name="Text_20_body">Контролеры проверили факт оплаты проезда у пассажиров 47 автобусов. Это более 1,3 тыс. проездных билетов. Выявили 91 безбилетника и 19 нарушителей миграционного законодательства.</text:p>
      <text:p text:style-name="Text_20_body">«Около станции метро „Тушинская“ уровень безбилетников остается низким. Доля тех, кто не оплачивает проезд, не изменилась по сравнению с результатами проверок 2024 года. При этом количество проверенных билетов увеличилось на 19,3%. Это говорит об эффективности усиленных проверок», — отметил руководитель Дептранса Максим Ликсутов.</text:p>
      <text:p text:style-name="Text_20_body">Напомним, штраф за безбилетный проезд в столице составляет 2 тыс. руб., а за неправомерное использование карты москвича — 4 тыс. руб.</text:p>
      <text:p text:style-name="Text_20_body"><text:line-break/></text:p>
      <text:p text:style-name="Text_20_body">Адрес страницы: <text:a xlink:type="simple" xlink:href="http://pokrov-streshnevo.mos.ru/presscenter/news/detail/12927746.html" office:name=""><text:span text:style-name="Definition">http://pokrov-streshnevo.mos.ru/presscenter/news/detail/12927746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1T22:06:59Z</meta:creation-date>
    <dc:date>2025-04-21T22:06:59Z</dc:date>
  </office:meta>
</office:document-meta>
</file>