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нции-мцд-в-покровском-стрешневе-готовят-к-летнему-сезону"/>Станции МЦД в Покровском-Стрешневе готовят к летнему сезону<text:bookmark-end text:name="станции-мцд-в-покровском-стрешневе-готовят-к-летнему-сезону"/></text:h>
      <text:p text:style-name="First_20_paragraph">22.04.2024</text:p>
      <text:p text:style-name="Text_20_body"><text:span text:style-name="T1">22.04.2024. На Московских центральных диаметрах началась подготовка к летнему сезону. Об этом сообщила пресс-служба Московской железной дороги.</text:span></text:p>
      <text:p text:style-name="Text_20_body">В вестибюлях промываются входные, турникетные и кассовые зоны, эскалаторы и подъемники для маломобильных пассажиров, в пешеходных тоннелях – стены и полы, сходы из них на платформы и городскую территорию, а также наружные блоки кондиционеров.</text:p>
      <text:p text:style-name="Text_20_body">Кроме того, на станциях и транспортно-пересадочных узлах проводится уборка платформ, ограждений, скамеек, урн, навигационных указателей и обновление покраски. Так, для промывки стеклянных фасадов вестибюлей и конкорсов привлекаются бригады промышленных альпинистов.</text:p>
      <text:p text:style-name="Text_20_body"><text:line-break/></text:p>
      <text:p text:style-name="Text_20_body">Адрес страницы: <text:a xlink:type="simple" xlink:href="http://pokrov-streshnevo.mos.ru/presscenter/news/detail/12331885.html" office:name=""><text:span text:style-name="Definition">http://pokrov-streshnevo.mos.ru/presscenter/news/detail/12331885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4T14:43:27Z</meta:creation-date>
    <dc:date>2025-07-04T14:43:27Z</dc:date>
  </office:meta>
</office:document-meta>
</file>