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густа-2014-года-состоится-встреча-с-населением-главы-управы-района-вахниной-светланы-анатольевны"/>20 августа 2014 года состоится встреча с населением главы управы района Вахниной Светланы Анатольевны<text:bookmark-end text:name="августа-2014-года-состоится-встреча-с-населением-главы-управы-района-вахниной-светланы-анатольевны"/></text:h>
      <text:p text:style-name="First_20_paragraph">11.08.2014</text:p>
      <text:p text:style-name="Text_20_body"><text:span text:style-name="T1">Уважаемые жители</text:span></text:p>
      <text:p text:style-name="Text_20_body"><text:span text:style-name="T1">района Покровское-Стрешнево!</text:span></text:p>
      <text:p text:style-name="Text_20_body"/>
      <text:p text:style-name="Text_20_body"><text:span text:style-name="T1">20 августа 2014 года</text:span></text:p>
      <text:p text:style-name="Text_20_body">состоится  встреча с населением</text:p>
      <text:p text:style-name="Text_20_body">главы управы района</text:p>
      <text:p text:style-name="Text_20_body"><text:span text:style-name="T1">Вахниной Светланы Анатольевны</text:span></text:p>
      <text:p text:style-name="Text_20_body"><text:line-break/></text:p>
      <text:p text:style-name="Text_20_body"> </text:p>
      <text:p text:style-name="Text_20_body"><text:span text:style-name="T1">Тема встречи:</text:span></text:p>
      <text:p text:style-name="Text_20_body"/>
      <text:p text:style-name="Text_20_body"><text:span text:style-name="T1">«О подготовке к празднованию Дня города в районе Покровское-Стрешнево и Дню знаний».</text:span> </text:p>
      <text:p text:style-name="Text_20_body"> </text:p>
      <text:p text:style-name="Text_20_body"> </text:p>
      <text:p text:style-name="Text_20_body"> </text:p>
      <text:p text:style-name="Text_20_body">Встреча состоится  по адресу:</text:p>
      <text:p text:style-name="Text_20_body"><text:span text:style-name="T1">ул. Тушинская, д.2</text:span></text:p>
      <text:p text:style-name="Text_20_body"><text:span text:style-name="T1">(ГБОУ СОШ №830)</text:span></text:p>
      <text:p text:style-name="Text_20_body"/>
      <text:p text:style-name="Text_20_body"/>
      <text:p text:style-name="Text_20_body"><text:span text:style-name="T1">начало встречи в 19.00</text:span></text:p>
      <text:p text:style-name="Text_20_body"><text:line-break/></text:p>
      <text:p text:style-name="Text_20_body">Адрес страницы: <text:a xlink:type="simple" xlink:href="http://pokrov-streshnevo.mos.ru/presscenter/news/detail/1200572.html" office:name=""><text:span text:style-name="Definition">http://pokrov-streshnevo.mos.ru/presscenter/news/detail/1200572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0:51:04Z</meta:creation-date>
    <dc:date>2023-06-28T00:51:04Z</dc:date>
  </office:meta>
</office:document-meta>
</file>