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убличные-слушания-представляется-проект-межевания-территории-квартала-района-покровское-стрешнево-ограниченного-волоколамским-шоссе-пр.-пр.-1577-иваньковским-шоссе-границей-природно-исторического-парка-покровское-стрешнево-сосновой-аллеей"/>На публичные слушания представляется «Проект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<text:bookmark-end text:name="на-публичные-слушания-представляется-проект-межевания-территории-квартала-района-покровское-стрешнево-ограниченного-волоколамским-шоссе-пр.-пр.-1577-иваньковским-шоссе-границей-природно-исторического-парка-покровское-стрешнево-сосновой-аллеей"/></text:h>
      <text:p text:style-name="First_20_paragraph">11.08.2014</text:p>
      <text:p text:style-name="Text_20_body">Информационные  материалы  по  теме  публичных   слушаний  представлены на экспозиции по адресу: <text:span text:style-name="T1">ул. Свободы, д.16 (в здании управы района Покровское-Стрешнево).</text:span></text:p>
      <text:p text:style-name="Text_20_body"><text:span text:style-name="T1">Экспозиция открыта с 18 августа 2014 г. по 25 августа 2014 г.</text:span> Часы работы экспозиции: в рабочие дни с 15:00 по 20:00 час.; в субботу и воскресение с 10:00 до 15:00 час. На выставке проводятся консультации по теме публичных слушаний.</text:p>
      <text:p text:style-name="Text_20_body">Собрание участников публичных слушаний состоится <text:span text:style-name="T1">01 сентября</text:span> <text:span text:style-name="T1">2014 г. в 19:00 часов по адресу: ул. Габричевского, д. 8 корп.1 (библиотека № 55).</text:span> </text:p>
      <text:p text:style-name="Text_20_body"> Время начала регистрации участников – 18:00. </text:p>
      <text:p text:style-name="Text_20_body">В  период  проведения  публичных слушаний участники публичных слушаний имеют  право  представить  свои  предложения  и  замечания по  обсуждаемому проекту посредством:</text:p>
      <text:p text:style-name="Text_20_body">-  записи предложений и замечаний в период работы экспозиции;</text:p>
      <text:p text:style-name="Text_20_body">-  выступления на собрании участников публичных слушаний;</text:p>
      <text:p text:style-name="Text_20_body">- внесения записи в книгу (журнал) регистрации  участвующих в 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  дня проведения  собрания  участников</text:p>
      <text:p text:style-name="Text_20_body">публичных слушаний письменных предложений,  замечаний в  Комиссию.</text:p>
      <text:p text:style-name="Text_20_body">Номера контактных справочных телефонов Комиссии <text:span text:style-name="T1">по вопросам  градостроительства,    землепользования</text:span> <text:span text:style-name="T1">и застройки при Правительстве Москвы</text:span> в Северо-Западном административном округе города Москвы: <text:span text:style-name="T1">(495)</text:span> <text:span text:style-name="T1">967-33-11</text:span>; <text:span text:style-name="T1">(495)490-25-55</text:span>; <text:span text:style-name="T1">(495)777-28-08</text:span>.</text:p>
      <text:p text:style-name="Text_20_body">Почтовый адрес Комиссии <text:span text:style-name="T1">по вопросам градостроительства,    землепользования</text:span> <text:span text:style-name="T1">и застройки при Правительстве Москвы</text:span> в Северо-Западном административном округе города Москвы: <text:span text:style-name="T1">125362, Москва, ул. Свободы, д.13/2</text:span></text:p>
      <text:p text:style-name="Text_20_body">Электронный адрес Комиссии <text:span text:style-name="T1">по вопросам градостроительства,    землепользования</text:span> <text:span text:style-name="T1">и застройки при Правительстве Москвы</text:span> в Северо-Западном административном округе города Москвы: <text:span text:style-name="T1">szao-pstreshnevo@mos.ru;</text:span> <text:a xlink:type="simple" xlink:href="mailto:kuznetsovaAB@mos.ru" office:name=""><text:span text:style-name="Definition"><text:span text:style-name="T1">kuznetsovaAB@mos.ru</text:span></text:span></text:a><text:span text:style-name="T1">,</text:span> <text:a xlink:type="simple" xlink:href="mailto:AfanasievIV@mos.ru" office:name=""><text:span text:style-name="Definition"><text:span text:style-name="T1">AfanasievIV@mos.ru</text:span></text:span></text:a> </text:p>
      <text:p text:style-name="Text_20_body">Информационные материалы по <text:span text:style-name="T1">«Проект межевания территории квартала, района Покровское-Стрешнево, ограниченного Волоколамским шоссе, пр. пр. 1577, Иваньковским шоссе, границей Природно-исторического парка «Покровское-Стрешнево», Сосновой аллеей»</text:span> размещены на официальном сайте Комиссии: <text:span text:style-name="T1">www.роkr-str.ru</text:span>; <text:a xlink:type="simple" xlink:href="http://www.szao.mos.ru/" office:name=""><text:span text:style-name="Definition"><text:span text:style-name="T1">www.szao.mos.ru</text:span></text:span></text:a><text:span text:style-name="T1">.</text:span></text:p>
      <text:p text:style-name="Text_20_body"/>
      <text:p text:style-name="Text_20_body"/>
      <text:p text:style-name="Text_20_body"><text:span text:style-name="T1">Комиссия по вопросам градостроительства,    землепользования</text:span> <text:span text:style-name="T1">и застройки при Правительстве Москвы в</text:span> <text:span text:style-name="T1">Северо-Западном административном округе города Москвы</text:span></text:p>
      <text:p text:style-name="Text_20_body"><text:line-break/></text:p>
      <text:p text:style-name="Text_20_body">Адрес страницы: <text:a xlink:type="simple" xlink:href="http://pokrov-streshnevo.mos.ru/presscenter/news/detail/1200010.html" office:name=""><text:span text:style-name="Definition">http://pokrov-streshnevo.mos.ru/presscenter/news/detail/1200010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28Z</meta:creation-date>
    <dc:date>2023-06-28T00:52:28Z</dc:date>
  </office:meta>
</office:document-meta>
</file>