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ддержку-жительниц-подмосковья-материнским-капиталом-государство-направило-более-1225-млрд.-рублей"/>На поддержку жительниц Подмосковья материнским капиталом государство направило более 12,25 млрд. рублей<text:bookmark-end text:name="на-поддержку-жительниц-подмосковья-материнским-капиталом-государство-направило-более-1225-млрд.-рублей"/></text:h>
      <text:p text:style-name="First_20_paragraph">29.07.2014</text:p>
      <text:p text:style-name="Text_20_body"><text:span text:style-name="T1">Москва, 08 июля 2014 года.</text:span> В этом году исполняется 8 лет Федеральному закону №256-ФЗ от 29.12.2006 "О дополнительных мерах государственной поддержки семей, имеющих детей". За это время число Подмосковных семей, охваченных программой государственной поддержки семей, имеющих 2-х и более детей и получивших от Пенсионного фонда РФ материнский (семейный) капитал (МСК), приблизилось к 210 тыс. Напомним, что по закону владельцы сертификатов могут направить средства «материнского капитала» на улучшение жилищных условий семьи, образование детей и увеличение будущей пенсии мамы. Средствами по этим направлениям можно распорядиться,  когда ребенку, после рождения которого, был получен сертификат, исполнится 3 года. Исключением является погашение жилищных кредитов. «Погашение жилищных кредитов и займов по-прежнему остается наиболее популярным направлением использования материнского капитала, - сообщили в Управлении организации социальных выплат Отделения ПФР по г. Москве и Московской области, - всего, с момента действия Программы, на эти цели частично или полностью направили средства МСК более <text:span text:style-name="T1">­­­21</text:span> тыс. семей Подмосковья, а общая сумма средств составила  более <text:span text:style-name="T1">7,9</text:span> <text:span text:style-name="T1">млрд.</text:span> рублей».</text:p>
      <text:p text:style-name="Text_20_body">Напомним, что в 2014 году размер материнского капитала проиндексирован государством и составляет 429 408 рублей 50 копеек. «Важно отметить, что средства материнского капитала индексируются ежегодно, к примеру, если мама получила сертификат в 2009 году на сумму 312 тыс. 162 рублей 50 копеек, а воспользоваться своим правом решила в 2014 году, то сумма ее материнского (семейного) капитала составит 429 408 рублей 50 копеек», - подтвердили в Управлении организации социальных выплат ОПФР.</text:p>
      <text:p text:style-name="Text_20_body">Для получения права на материнский капитал необходимо, чтобы ребёнок, который даёт право на сертификат, появился на свет до 31 декабря 2016 года, однако получение сертификата и распоряжение его средствами <text:span text:style-name="T1">временем не ограничены</text:span>.</text:p>
      <text:p text:style-name="Text_20_body">Всего же с момента действия программы государство направило семьям Москвы и Московской области  более 21,2 млрд. рублей. Известно, что в 2014 году в бюджете ПФР на выплату средств материнского капитала российским семьям заложено 301 млрд. рублей.</text:p>
      <text:p text:style-name="Text_20_body">Отдел по взаимодействию со СМИ ГУ-Отделение ПФР по г. Москве и Московской области</text:p>
      <text:p text:style-name="Text_20_body"><text:line-break/></text:p>
      <text:p text:style-name="Text_20_body">Адрес страницы: <text:a xlink:type="simple" xlink:href="http://pokrov-streshnevo.mos.ru/presscenter/news/detail/1176094.html" office:name=""><text:span text:style-name="Definition">http://pokrov-streshnevo.mos.ru/presscenter/news/detail/1176094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34Z</meta:creation-date>
    <dc:date>2023-06-28T00:51:34Z</dc:date>
  </office:meta>
</office:document-meta>
</file>