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волоколамском-шоссе-прошла-бесплатная-экскурсия"/>На Волоколамском шоссе прошла бесплатная экскурсия<text:bookmark-end text:name="на-волоколамском-шоссе-прошла-бесплатная-экскурсия"/></text:h>
      <text:p text:style-name="First_20_paragraph">22.05.2023</text:p>
      <text:section text:name="typografed-text">
        <text:p text:style-name="Text_20_body"><text:span text:style-name="T1">19 мая состоялась бесплатная краеведческая экскурсия — «От дирижабля до самолета. Крылья страны советов». Об этом сообщили сотрудники библиотеки № 228.</text:span></text:p>
        <text:p text:style-name="Text_20_body">«Исторически так сложилось, что Тушинский район Москвы вписал важнейшую страницу в летопись развития воздухоплавания в СССР. Именно здесь находились: главный аэроклуб страны, высшая школа парашютистов, знаменитый Тушинский аэродром, планерный завод», — рассказали организаторы.</text:p>
        <text:p text:style-name="Text_20_body">Телефон для справок: 8 (495) 494-21-56.</text:p>
      </text:section>
      <text:p text:style-name="Text_20_body"><text:line-break/></text:p>
      <text:p text:style-name="Text_20_body">Адрес страницы: <text:a xlink:type="simple" xlink:href="http://pokrov-streshnevo.mos.ru/presscenter/news/detail/11600337.html" office:name=""><text:span text:style-name="Definition">http://pokrov-streshnevo.mos.ru/presscenter/news/detail/11600337.html</text:span></text:a></text:p>
      <text:p text:style-name="Text_20_body"><text:a xlink:type="simple" xlink:href="http://pokrov-streshnevo.mos.ru" office:name=""><text:span text:style-name="Definition">Управа района Покровское-Стреш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0:52:10Z</meta:creation-date>
    <dc:date>2023-06-28T00:52:10Z</dc:date>
  </office:meta>
</office:document-meta>
</file>