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бесплатных-обучающих-семинаров-по-предоставлению-в-электронном-виде-государственных-услуг-в-строительной-сфере-на-июль-сентябрь-2014"/>График проведения бесплатных обучающих семинаров по предоставлению в электронном виде государственных услуг в строительной сфере на июль – сентябрь 2014<text:bookmark-end text:name="график-проведения-бесплатных-обучающих-семинаров-по-предоставлению-в-электронном-виде-государственных-услуг-в-строительной-сфере-на-июль-сентябрь-2014"/></text:h>
      <text:p text:style-name="First_20_paragraph">08.07.2014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Июль</text:span></text:p>
          </table:table-cell>
          <table:table-cell table:style-name="TableRowCell" office:value-type="string">
            <text:p text:style-name="Table_20_Contents"><text:span text:style-name="T1">Август</text:span></text:p>
          </table:table-cell>
          <table:table-cell table:style-name="TableRowCell" office:value-type="string">
            <text:p text:style-name="Table_20_Contents"><text:span text:style-name="T1">Сентябрь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одготовка, утверждение и изменение ГПЗУ</text:p>
            <text:p text:style-name="Table_20_Contents">Подготовка и выдача свидетельства об утверждении АГР объекта капитального строительства</text:p>
            <text:p text:style-name="Table_20_Contents">Оформление Паспорта колористического решения фасадов зданий, строений, сооружений в городе Москве</text:p>
            <text:p text:style-name="Table_20_Contents">Предоставление сведений, содержащихся в ИАИС ОГД города Москвы</text:p>
            <text:p text:style-name="Table_20_Contents">Согласование дизайн-проекта размещения вывески</text:p>
          </table:table-cell>
          <table:table-cell table:style-name="TableRowCell" office:value-type="string">
            <text:p text:style-name="Table_20_Contents">14.07.2014</text:p>
            <text:p text:style-name="Table_20_Contents"> </text:p>
            <text:p text:style-name="Table_20_Contents">28.07.2014</text:p>
          </table:table-cell>
          <table:table-cell table:style-name="TableRowCell" office:value-type="string">
            <text:p text:style-name="Table_20_Contents">04.08.2014</text:p>
            <text:p text:style-name="Table_20_Contents"> </text:p>
            <text:p text:style-name="Table_20_Contents">18.08.2014</text:p>
          </table:table-cell>
          <table:table-cell table:style-name="TableRowCell" office:value-type="string">
            <text:p text:style-name="Table_20_Contents">01.09.2014</text:p>
            <text:p text:style-name="Table_20_Contents"> </text:p>
            <text:p text:style-name="Table_20_Contents">29.09.2014</text:p>
          </table:table-cell>
          <table:table-cell table:style-name="TableRowCell" office:value-type="string">
            <text:p text:style-name="Table_20_Contents">Москомархитектура, Москва, Триумфальная пл., д.1, бол. зал Архсовета,</text:p>
            <text:p text:style-name="Table_20_Contents"> </text:p>
            <text:p text:style-name="Table_20_Contents">в 14.15</text:p>
          </table:table-cell>
          <table:table-cell table:style-name="TableRowCell" office:value-type="string">
            <text:p text:style-name="Table_20_Contents">В.А. Русанов</text:p>
            <text:p text:style-name="Table_20_Contents">8 (499) 766 24 54</text:p>
            <text:p text:style-name="Table_20_Contents">8 (499) 250 47 44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Выдача разрешения на строительство</text:p>
            <text:p text:style-name="Table_20_Contents">Выдача разрешения на ввод объекта в эксплуатацию</text:p>
            <text:p text:style-name="Table_20_Contents">Выдача заключения о соответствии построенного, реконструированного объекта капитального строительства требованиям технических регламентов и проектной документации</text:p>
          </table:table-cell>
          <table:table-cell table:style-name="TableRowCell" office:value-type="string">
            <text:p text:style-name="Table_20_Contents">08.07.2014</text:p>
            <text:p text:style-name="Table_20_Contents"> </text:p>
            <text:p text:style-name="Table_20_Contents">22.07.2014</text:p>
          </table:table-cell>
          <table:table-cell table:style-name="TableRowCell" office:value-type="string">
            <text:p text:style-name="Table_20_Contents">05.08.2014</text:p>
            <text:p text:style-name="Table_20_Contents"> </text:p>
            <text:p text:style-name="Table_20_Contents">19.08.2014</text:p>
          </table:table-cell>
          <table:table-cell table:style-name="TableRowCell" office:value-type="string">
            <text:p text:style-name="Table_20_Contents">02.09.2014</text:p>
            <text:p text:style-name="Table_20_Contents"> </text:p>
            <text:p text:style-name="Table_20_Contents">16.09.2014</text:p>
          </table:table-cell>
          <table:table-cell table:style-name="TableRowCell" office:value-type="string">
            <text:p text:style-name="Table_20_Contents">Мосгосстройнадзор, Москва, ул. Брянская, д. 9, каб. 606а</text:p>
            <text:p text:style-name="Table_20_Contents"> </text:p>
            <text:p text:style-name="Table_20_Contents">в 11.00</text:p>
          </table:table-cell>
          <table:table-cell table:style-name="TableRowCell" office:value-type="string">
            <text:p text:style-name="Table_20_Contents">Н.В. Можаева</text:p>
            <text:p text:style-name="Table_20_Contents">(499) 240-20-80</text:p>
            <text:p text:style-name="Table_20_Contents">(доб. 12093)</text:p>
            <text:p text:style-name="Table_20_Contents">mgsn.seminar@yandex.ru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Государственная экспертиза проектной документации и результатов инженерных изысканий</text:p>
          </table:table-cell>
          <table:table-cell table:style-name="TableRowCell" office:value-type="string">
            <text:p text:style-name="Table_20_Contents">24.07.2014</text:p>
          </table:table-cell>
          <table:table-cell table:style-name="TableRowCell" office:value-type="string">
            <text:p text:style-name="Table_20_Contents">21.08.2014</text:p>
          </table:table-cell>
          <table:table-cell table:style-name="TableRowCell" office:value-type="string">
            <text:p text:style-name="Table_20_Contents">25.09.2014</text:p>
          </table:table-cell>
          <table:table-cell table:style-name="TableRowCell" office:value-type="string">
            <text:p text:style-name="Table_20_Contents">Мосгосэкспертиза</text:p>
            <text:p text:style-name="Table_20_Contents">г. Москва, ул. 2-я Брестская, д.8, каб. 626</text:p>
            <text:p text:style-name="Table_20_Contents"> </text:p>
            <text:p text:style-name="Table_20_Contents">в 10.00</text:p>
          </table:table-cell>
          <table:table-cell table:style-name="TableRowCell" office:value-type="string">
            <text:p text:style-name="Table_20_Contents">Р.Н.Василенко</text:p>
            <text:p text:style-name="Table_20_Contents">8 (495) 620 20 00</text:p>
            <text:p text:style-name="Table_20_Contents">(доб. 56495)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pokrov-streshnevo.mos.ru/presscenter/news/detail/1115157.html" office:name=""><text:span text:style-name="Definition">http://pokrov-streshnevo.mos.ru/presscenter/news/detail/1115157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1:10Z</meta:creation-date>
    <dc:date>2023-06-28T00:51:10Z</dc:date>
  </office:meta>
</office:document-meta>
</file>