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кутера"/>Скутера<text:bookmark-end text:name="скутера"/></text:h>
      <text:p text:style-name="First_20_paragraph">07.07.2014</text:p>
      <text:p text:style-name="Text_20_body">С наступлением лета открылся сезон для скутеристов, мотоциклистов и велосипедистов. Мотоциклисты, по сравнению с водителями авто, не защищены практически ничем, поэтому водители данного вида транспорта обязаны осознавать, что любая неосторожность или невнимательность может привести к фатальным последствиям. Кроме того, за зиму водители авто отвыкли от мототранспорта на проезжей части и реакция на неожиданное появление двухколесной техники на дороге может быть не адекватной.</text:p>
      <text:p text:style-name="Text_20_body">В связи с этим сотрудники Госавтоинспекции рекомендуют обладателям мототехники после длительного зимнего периода еще раз повторить правила дорожного движения. Следует помнить, что соблюдая правила, Вы, прежде всего, оберегаете себя, о которых нам напомнит командир мотовзвода ОБ ДПС ГИБДД УВД по СЗАО ГУ МВД России по г. Москве Дмитрий Багдасаров.</text:p>
      <text:p text:style-name="Text_20_body">Согласно ст. 12.6 КоАП «управление мотоциклом либо перевозка на мотоцикле пассажиров без мотошлемов или в незастегнутых мотошлемах» предусмотрено административное наказание в виде штрафа 1000 рублей. Но не какие деньги не сопоставимы с жизнью здоровьем человека.</text:p>
      <text:p text:style-name="Text_20_body">Кроме того, с наступлением теплого времени года на дорогах стали появляться скутеры и мокики, которыми управляют подростки. Поскольку они редко задумываются о своей безопасности, лишь единицы надевают мотошлемы. А так, как у юных водителей еще совсем нет опыта, они часто попадают в ДТП, получают при этом травмы различной степени тяжести и даже гибнут.</text:p>
      <text:p text:style-name="Text_20_body">Поэтому, уважаемые родители Госавтоинспекция обращается в первую очередь к вам, приобретая ребёнку велосипед или скутер, заранее проинструктируйте его о правилах поведения на дороге, подробно разъясните каковы его обязанности как водителя, где и как он может двигаться по проезжей части. Не забывайте о мотошлеме, он смягчит удар при возможном столкновении с другим транспортным средством.</text:p>
      <text:p text:style-name="Text_20_body">Следует знать, что согласно ПДД РФ, управлять велосипедом по дорогам разрешается лицам не моложе 14 лет, а мопедом – не моложе 16 лет.</text:p>
      <text:p text:style-name="Text_20_body"><text:span text:style-name="T1">Дмитрий Багдасаров обращается к водителям скутеров:</text:span></text:p>
      <text:p text:style-name="Text_20_body">Согласно ПДД РФ, водитель скутера должен двигаться, придерживаясь правой стороны, т.е ближе к краю проезжей части; если он хочет повернуть налево, то обязан встать с мопеда и перевезти его по пешеходному переходу на другую сторону.</text:p>
      <text:p text:style-name="Text_20_body">Всегда держите дистанцию не менее 10-15м за авто, идущим спереди. Помните о «слепых зонах» автомобилей.</text:p>
      <text:p text:style-name="Text_20_body">Трамвайные и железнодорожные рельсы переезжать нужно исключительно под прямым углом на скорости не более 10 км/ч.</text:p>
      <text:p text:style-name="Text_20_body">Не проезжайте слишком близко от тротуара и стоящих на нем людей.</text:p>
      <text:p text:style-name="Text_20_body">На светофоре не торопитесь срываться на желтый свет, внимательно посмотрите по сторонам перед началом движения.</text:p>
      <text:p text:style-name="Text_20_body">На развязках следует не двусмысленно указать другим водителям направление своего движения, даже если Вы едете прямо.</text:p>
      <text:p text:style-name="Text_20_body">Скутерист, едущий перед Вами, никогда Вас не видит! И при обгоне может случайно Вам воспрепятствовать. Предупредите его о своих намерениях сигналом.</text:p>
      <text:p text:style-name="Text_20_body">Следует следить за ВЫСОТОЙ ПРОТЕКТОРА ШИН и по мере необходимости их заменять. ЕЗДА НА СКУТЕРЕ С ИЗНОШЕННЫМ ПРОТЕКТОРОМ КОЛЁС КРАЙНЕ НЕБЕЗОПАСНА.</text:p>
      <text:p text:style-name="Text_20_body">ВСЕГДА ВКЛЮЧАЙТЕ БЛИЖНИЙ СВЕТ ФАР при езде на скутере. Движение на скутере запрещено на АЗС. При заправке на АЗС их следует подавать с заглушенными двигателями, пуск и остановка которых производится на расстоянии не менее 15 м от колонок и затем докатить транспортное средство к колонке.</text:p>
      <text:p text:style-name="Text_20_body">Всегда надевайте и застегивайте мотошлем, который желательно иметь яркой окраски, чтобы обратить на себя внимание на дороге. Надевайте перчатки, очки, удобную обувь.</text:p>
      <text:p text:style-name="Text_20_body"><text:line-break/></text:p>
      <text:p text:style-name="Text_20_body">Адрес страницы: <text:a xlink:type="simple" xlink:href="http://pokrov-streshnevo.mos.ru/presscenter/news/detail/1109790.html" office:name=""><text:span text:style-name="Definition">http://pokrov-streshnevo.mos.ru/presscenter/news/detail/1109790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2:52:48Z</meta:creation-date>
    <dc:date>2023-05-12T12:52:48Z</dc:date>
  </office:meta>
</office:document-meta>
</file>