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тографы-любители-из-покровского-стрешнева-примут-участие-в-конкурсе-моя-родина---россия"/>Фотографы-любители из Покровского-Стрешнева примут участие в конкурсе "Моя Родина - Россия!"<text:bookmark-end text:name="фотографы-любители-из-покровского-стрешнева-примут-участие-в-конкурсе-моя-родина---россия"/></text:h>
      <text:p text:style-name="First_20_paragraph">28.04.2022</text:p>
      <text:p text:style-name="Text_20_body"><text:span text:style-name="T1">С 1 мая по 10 июня в Покровском-Стрешневе пройдёт фотоконкурс «Моя Родина — Россия!».</text:span></text:p>
      <text:p text:style-name="Text_20_body">— По случаю празднования Дня России мы запускаем фотоконкурс, в рамках которого жители нашего округа могут поделиться своими историями и фотографиями полюбившихся мест в социальной сети Вконтакте с отметкой аккаунта префектуры Префектура СЗАО / город Москва или прислать нам свои снимки на электронную почту: <text:a xlink:type="simple" xlink:href="mailto:myszao@mail.ru" office:name=""><text:span text:style-name="Definition">myszao@mail.ru</text:span></text:a>, — сообщает пресс-служба префектуры СЗАО.</text:p>
      <text:p text:style-name="Text_20_body">В пресс-службе также добавили, что по окончанию конкурса в Культурном Центре «Салют» в зоне гостеприимства пройдет фотовыставка лучших снимков. Также фотографии украсят страницы окружной газеты «Москва. Северо-Запад». А призеры получат памятные сувениры.</text:p>
      <text:p text:style-name="Text_20_body">Итоги фотоконкурса подведут с 10 по 13 июня. Приглашаются все желающие.</text:p>
      <text:p text:style-name="Text_20_body"><text:line-break/></text:p>
      <text:p text:style-name="Text_20_body">Адрес страницы: <text:a xlink:type="simple" xlink:href="http://pokrov-streshnevo.mos.ru/presscenter/news/detail/10784129.html" office:name=""><text:span text:style-name="Definition">http://pokrov-streshnevo.mos.ru/presscenter/news/detail/10784129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2T01:12:43Z</meta:creation-date>
    <dc:date>2023-06-02T01:12:43Z</dc:date>
  </office:meta>
</office:document-meta>
</file>