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библиотеке-232-пройдёт-показ-фильма-посвящённого-вениамину-каверину"/>В библиотеке №232 пройдёт показ фильма, посвящённого Вениамину Каверину<text:bookmark-end text:name="в-библиотеке-232-пройдёт-показ-фильма-посвящённого-вениамину-каверину"/></text:h>
      <text:p text:style-name="First_20_paragraph">19.04.2022</text:p>
      <text:p text:style-name="Text_20_body"><text:span text:style-name="T1">19 апреля в библиотеке № 232 пройдёт литературный вечер, посвящённый творчеству известного советского писателя Вениамина Каверина. В рамках мероприятия состоятся выставка, лекция и показ фильма о творчестве писателя.</text:span></text:p>
      <text:p text:style-name="Text_20_body">«Гости вечера услышат рассказ о жизни и творчестве выдающегося писателя, драматурга и сценариста, автора романов и повестей, рассказов, сказок, драматических произведений, эссе и литературоведческих статей. Узнают историю создания наиболее известного произведения автора — романа „Два капитана“, который считается одним из самых ярких произведений русской приключенческой литературы XX века», — рассказали организаторы.</text:p>
      <text:p text:style-name="Text_20_body">Начало мероприятия- в 17:00. Адрес: 2-й Тушинский проезд, дом 8, телефон: +7 (495) 491 75 82.</text:p>
      <text:p text:style-name="Text_20_body"><text:line-break/></text:p>
      <text:p text:style-name="Text_20_body">Адрес страницы: <text:a xlink:type="simple" xlink:href="http://pokrov-streshnevo.mos.ru/presscenter/news/detail/10762585.html" office:name=""><text:span text:style-name="Definition">http://pokrov-streshnevo.mos.ru/presscenter/news/detail/10762585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7:36:15Z</meta:creation-date>
    <dc:date>2023-05-30T17:36:15Z</dc:date>
  </office:meta>
</office:document-meta>
</file>