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гок-прошел-день-открытых-дверей"/>В МГОК прошел день открытых дверей<text:bookmark-end text:name="в-мгок-прошел-день-открытых-дверей"/></text:h>
      <text:p text:style-name="First_20_paragraph">18.04.2022</text:p>
      <text:p text:style-name="Text_20_body"><text:span text:style-name="T1">16 апреля в Московском государственном образовательном комплексе прошел день открытых дверей. Об этом сообщили сотрудники образовательного учреждения.</text:span></text:p>
      <text:p text:style-name="Text_20_body">«Гости могли получить консультации по поступлению в МГОК от приемной комиссии, приняли участие в экскурсии по базовой кафедре МГОК, а также поучаствовали в мастер-классах. Участники могли попробовать свои силы в редизайне логотипов, создании леденцов от кашля или в сборке беспилотников», — сообщили организаторы.</text:p>
      <text:p text:style-name="Text_20_body">Адрес: базовая кафедра МГОК ОЭЗ «Технополис „Москва“», Волгоградский проспект, д. 42, корп. 5, проходная 3А, кодовое слово «МГОК».</text:p>
      <text:p text:style-name="Text_20_body"><text:line-break/></text:p>
      <text:p text:style-name="Text_20_body">Адрес страницы: <text:a xlink:type="simple" xlink:href="http://pokrov-streshnevo.mos.ru/presscenter/news/detail/10759499.html" office:name=""><text:span text:style-name="Definition">http://pokrov-streshnevo.mos.ru/presscenter/news/detail/10759499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0:52:05Z</meta:creation-date>
    <dc:date>2023-06-28T00:52:05Z</dc:date>
  </office:meta>
</office:document-meta>
</file>