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жилищник-района-покровское-cтрешнево-проводит-набор-по-вакансиям"/>ГБУ «Жилищник района Покровское-Cтрешнево» проводит набор по вакансиям<text:bookmark-end text:name="гбу-жилищник-района-покровское-cтрешнево-проводит-набор-по-вакансиям"/></text:h>
      <text:p text:style-name="First_20_paragraph">18.04.2014</text:p>
      <text:p text:style-name="Text_20_body"><text:span text:style-name="T1">РАБОЧИЕ СПЕЦИАЛЬНОСТИ:</text:span></text:p>
      <text:p text:style-name="Text_20_body">Дворники   -  заработная плата   <text:span text:style-name="T1">22000 -24600 руб.</text:span></text:p>
      <text:p text:style-name="Text_20_body">Слесари-сантехники, электромонтеры, плотники, электрогазосварщики,</text:p>
      <text:p text:style-name="Text_20_body">маляры, штукатуры, столяры, каменщики  -  заработная плата  <text:span text:style-name="T1">25500 руб.</text:span></text:p>
      <text:p text:style-name="Text_20_body">Кровельщики  -  заработная плата  <text:span text:style-name="T1">34000 руб.</text:span></text:p>
      <text:p text:style-name="Text_20_body">Уборщики лестничных клеток <text:span text:style-name="T1">-</text:span> заработная плата <text:span text:style-name="T1">19000 руб.</text:span> </text:p>
      <text:p text:style-name="Text_20_body"><text:span text:style-name="T1">Секретарь:</text:span></text:p>
      <text:p text:style-name="Text_20_body">Квалификационные требования: <text:span text:style-name="T2">среднее профессиональное образование без предъявления требований к стажу работы, или среднее общее образование и стаж работы не менее 6-ти месяцев</text:span>, <text:span text:style-name="T2">знание  ПК.</text:span></text:p>
      <text:p text:style-name="Text_20_body">График работы: <text:span text:style-name="T2">с 8.00 до 17.00 (перерыв на обед с 12.00 до 12.45); суббота, воскресенье – выходные дни.</text:span></text:p>
      <text:p text:style-name="Text_20_body">Зарплата: <text:span text:style-name="T1">20000 рублей.</text:span></text:p>
      <text:p text:style-name="Text_20_body">Собеседование проводится по адресу: <text:span text:style-name="T1">Малая Набережная ул., д.15, стр.2</text:span></text:p>
      <text:p text:style-name="Text_20_body">Желающие получить более подробную информацию или записаться на собеседование для замещения вакантных должностей могут обращаться</text:p>
      <text:p text:style-name="Text_20_body"><text:span text:style-name="T1">ПО ТЕЛЕФОНУ:  8(495)490-10-37  с 8.30 до 12.00, с 13.00 до 17.00</text:span></text:p>
      <text:p text:style-name="Text_20_body"><text:line-break/></text:p>
      <text:p text:style-name="Text_20_body">Адрес страницы: <text:a xlink:type="simple" xlink:href="http://pokrov-streshnevo.mos.ru/presscenter/news/detail/1037842.html" office:name=""><text:span text:style-name="Definition">http://pokrov-streshnevo.mos.ru/presscenter/news/detail/1037842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04:17:53Z</meta:creation-date>
    <dc:date>2023-06-02T04:17:53Z</dc:date>
  </office:meta>
</office:document-meta>
</file>