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такое-эскроу-счет"/>Что такое эскроу счет?<text:bookmark-end text:name="что-такое-эскроу-счет"/></text:h>
      <text:p text:style-name="First_20_paragraph">18.04.2025</text:p>
      <text:p text:style-name="Text_20_body">1 марта 2025 года вступил в силу Федеральный закон от 22 июля 2024 г. № 186-ФЗ «О строительстве жилых домов по договорам строительного подряда с использованием счетов эскроу», которым установлен механизм применения счетов эскроу при строительстве жилых домов по договорам строительного подряда.<text:line-break/><text:line-break/>О том, что такое эскроу счёт, как его открыть, а также о безопасности сделок по покупке недвижимости смотрите в карточках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pokrov-streshnevo.mos.ru/presscenter/news-services/detail/12922629.html" office:name=""><text:span text:style-name="Definition">http://pokrov-streshnevo.mos.ru/presscenter/news-services/detail/12922629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9T00:19:50Z</meta:creation-date>
    <dc:date>2025-06-29T00:19:50Z</dc:date>
  </office:meta>
</office:document-meta>
</file>